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png" manifest:media-type="image/pn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jpeg" manifest:media-type="image/jpeg"/>
  <manifest:file-entry manifest:full-path="media/image14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4">
      <style:table-cell-properties fo:border="thin solid #000000" style:vertical-align="automatic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8" style:family="table-cell" style:parent-style-name="Default" style:data-style-name="N4">
      <style:table-cell-properties fo:border="thin solid #000000" style:vertical-align="middle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9" style:family="table-cell" style:parent-style-name="Default" style:data-style-name="N4">
      <style:table-cell-properties fo:border="thin solid #000000" style:vertical-align="automatic" style:shrink-to-fit="true" style:repeat-content="false"/>
      <style:paragraph-properties fo:text-align="end" fo:margin-right="0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5E6060" style:font-family-generic="swiss"/>
    </style:style>
    <style:style style:name="ce13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5E6060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31" style:family="table-cell" style:parent-style-name="Default" style:data-style-name="N4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.353cm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</style:style>
    <style:style style:name="ce3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shrink-to-fit="true" style:repeat-content="false"/>
      <style:paragraph-properties fo:text-align="start" fo:margin-left="0.706cm"/>
      <style:text-properties fo:color="#5D5E5E" fo:font-size="9pt" style:font-size-asian="9pt" style:font-size-complex="9pt" style:font-family-generic="swiss"/>
    </style:style>
    <style:style style:name="ce39" style:family="table-cell" style:parent-style-name="Default" style:data-style-name="N4">
      <style:table-cell-properties fo:border-top="thin solid #000000" fo:border-bottom="thin solid #000000" fo:border-left="none" fo:border-right="none" style:vertical-align="automatic" style:shrink-to-fit="true" style:repeat-content="false"/>
      <style:paragraph-properties fo:text-align="start" fo:margin-left="0.706cm"/>
      <style:text-properties fo:color="#5D5E5E" fo:font-size="9pt" style:font-size-asian="9pt" style:font-size-complex="9pt" style:font-family-generic="swiss"/>
    </style:style>
    <style:style style:name="ce40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shrink-to-fit="true" style:repeat-content="false"/>
      <style:paragraph-properties fo:text-align="start" fo:margin-left="0.706cm"/>
      <style:text-properties fo:color="#5D5E5E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4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Default" style:data-style-name="N4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49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start" fo:margin-left="1.412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50" style:family="table-cell" style:parent-style-name="Default" style:data-style-name="N2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start" fo:margin-left="1.412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51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start" fo:margin-left="1.412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Default" style:data-style-name="N4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center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1" style:family="table-cell" style:parent-style-name="Default" style:data-style-name="N1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center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2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center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end" fo:margin-right="0cm"/>
      <style:text-properties fo:color="#5D5E5E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7" style:family="table-cell" style:parent-style-name="Default" style:data-style-name="N1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fo:color="#5D5E5E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8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end" fo:margin-right="0cm"/>
      <style:text-properties fo:color="#5D5E5E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8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83" style:family="table-cell" style:parent-style-name="Default" style:data-style-name="N1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8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8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89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9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9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9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9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9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0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16.238cm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5E6060" style:font-name="Arial" style:font-name-asian="Arial" style:font-name-complex="Arial" fo:font-size="9pt" style:font-size-asian="9pt" style:font-size-complex="9pt" style:font-family-generic="swiss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3.177cm"/>
    </style:style>
    <style:style style:name="ce1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3.177cm"/>
    </style:style>
    <style:style style:name="ce115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1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17" style:family="table-cell" style:parent-style-name="Default" style:data-style-name="N0">
      <style:table-cell-properties style:vertical-align="top" fo:wrap-option="wrap" style:repeat-content="false"/>
      <style:paragraph-properties fo:text-align="start" fo:margin-left="5.648cm"/>
    </style:style>
    <style:style style:name="ce11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5.295cm"/>
    </style:style>
    <style:style style:name="ce119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262" fo:font-size="9pt" style:font-size-asian="9pt" style:font-size-complex="9pt" style:font-family-generic="swiss"/>
    </style:style>
    <style:style style:name="ce12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2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2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262" style:font-name="Arial" style:font-name-asian="Arial" style:font-name-complex="Arial" fo:font-size="9pt" style:font-size-asian="9pt" style:font-size-complex="9pt" style:font-family-generic="swiss"/>
    </style:style>
    <style:style style:name="ce123" style:family="table-cell" style:parent-style-name="Default" style:data-style-name="N0">
      <style:table-cell-properties style:vertical-align="top" fo:wrap-option="wrap" style:repeat-content="false"/>
      <style:paragraph-properties fo:text-align="start" fo:margin-left="5.648cm"/>
      <style:text-properties fo:color="#000000" style:font-name="Arial" style:font-name-asian="Arial" style:font-name-complex="Arial" fo:font-size="9pt" style:font-size-asian="9pt" style:font-size-complex="9pt"/>
    </style:style>
    <style:style style:name="ce124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262" fo:font-size="10pt" style:font-size-asian="10pt" style:font-size-complex="10pt" style:font-family-generic="swiss"/>
    </style:style>
    <style:style style:name="ce125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26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3.883cm"/>
      <style:text-properties fo:color="#606262" fo:font-size="9pt" style:font-size-asian="9pt" style:font-size-complex="9pt" style:font-family-generic="swiss"/>
    </style:style>
    <style:style style:name="ce127" style:family="table-cell" style:parent-style-name="Default" style:data-style-name="N0">
      <style:table-cell-properties style:vertical-align="top" fo:wrap-option="wrap" style:repeat-content="false"/>
      <style:paragraph-properties fo:text-align="start" fo:margin-left="5.648cm"/>
      <style:text-properties fo:color="#000000" style:font-name="Arial" style:font-name-asian="Arial" style:font-name-complex="Arial" fo:font-size="9pt" style:font-size-asian="9pt" style:font-size-complex="9pt"/>
    </style:style>
    <style:style style:name="ce12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606262" fo:font-size="9pt" style:font-size-asian="9pt" style:font-size-complex="9pt" style:text-underline-style="solid" style:text-underline-type="single" style:font-family-generic="swiss"/>
    </style:style>
    <style:style style:name="ce129" style:family="table-cell" style:parent-style-name="Default" style:data-style-name="N0">
      <style:table-cell-properties style:vertical-align="top" fo:wrap-option="wrap" style:repeat-content="false"/>
      <style:paragraph-properties fo:text-align="start" fo:margin-left="3.177cm"/>
    </style:style>
    <style:style style:name="ce130" style:family="table-cell" style:parent-style-name="Default" style:data-style-name="N4">
      <style:table-cell-properties fo:border-top="thin solid #000000" fo:border-bottom="none" fo:border-left="none" fo:border-right="none" style:vertical-align="top" style:shrink-to-fit="true" style:repeat-content="false"/>
      <style:paragraph-properties fo:text-align="start" fo:margin-left="3.177cm"/>
      <style:text-properties fo:color="#606262" fo:font-size="9pt" style:font-size-asian="9pt" style:font-size-complex="9pt" fo:font-weight="bold" style:font-weight-asian="bold" style:font-weight-complex="bold" style:font-family-generic="swiss"/>
    </style:style>
    <style:style style:name="ce131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3.53cm"/>
      <style:text-properties fo:color="#606262" fo:font-size="10pt" style:font-size-asian="10pt" style:font-size-complex="10pt" style:font-family-generic="swiss"/>
    </style:style>
    <style:style style:name="ce13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606262" fo:font-size="9pt" style:font-size-asian="9pt" style:font-size-complex="9pt" style:font-family-generic="swiss"/>
    </style:style>
    <style:style style:name="ce13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34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262" fo:font-size="9pt" style:font-size-asian="9pt" style:font-size-complex="9pt" fo:font-weight="bold" style:font-weight-asian="bold" style:font-weight-complex="bold" style:font-family-generic="swiss"/>
    </style:style>
    <style:style style:name="ce135" style:family="table-cell" style:parent-style-name="Default" style:data-style-name="N4">
      <style:table-cell-properties fo:border-top="thin solid #000000" fo:border-bottom="none" fo:border-left="none" fo:border-right="none" style:vertical-align="top" style:shrink-to-fit="true" style:repeat-content="false"/>
      <style:paragraph-properties fo:text-align="start" fo:margin-left="3.53cm"/>
      <style:text-properties fo:color="#606262" fo:font-size="9pt" style:font-size-asian="9pt" style:font-size-complex="9pt" fo:font-weight="bold" style:font-weight-asian="bold" style:font-weight-complex="bold" style:font-family-generic="swiss"/>
    </style:style>
    <style:style style:name="ce13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177cm"/>
      <style:text-properties fo:color="#606262" fo:font-size="9pt" style:font-size-asian="9pt" style:font-size-complex="9pt" fo:font-weight="bold" style:font-weight-asian="bold" style:font-weight-complex="bold" style:font-family-generic="swiss"/>
    </style:style>
    <style:style style:name="ce137" style:family="table-cell" style:parent-style-name="Default" style:data-style-name="N0">
      <style:table-cell-properties style:vertical-align="top" fo:wrap-option="wrap" style:repeat-content="false"/>
      <style:paragraph-properties fo:text-align="start" fo:margin-left="7.06cm"/>
    </style:style>
    <style:style style:name="ce13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39" style:family="table-cell" style:parent-style-name="Default" style:data-style-name="N0">
      <style:table-cell-properties style:vertical-align="top" fo:wrap-option="wrap" style:repeat-content="false"/>
      <style:paragraph-properties fo:text-align="start" fo:margin-left="5.295cm"/>
      <style:text-properties fo:color="#000000" style:font-name="Arial" style:font-name-asian="Arial" style:font-name-complex="Arial" fo:font-size="9pt" style:font-size-asian="9pt" style:font-size-complex="9pt"/>
    </style:style>
    <style:style style:name="ce140" style:family="table-cell" style:parent-style-name="Default" style:data-style-name="N0">
      <style:table-cell-properties style:vertical-align="top" fo:wrap-option="wrap" style:repeat-content="false"/>
      <style:paragraph-properties fo:text-align="start" fo:margin-left="5.295cm"/>
      <style:text-properties fo:color="#000000" style:font-name="Arial" style:font-name-asian="Arial" style:font-name-complex="Arial" fo:font-size="9pt" style:font-size-asian="9pt" style:font-size-complex="9pt"/>
    </style:style>
    <style:style style:name="ce14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4.942cm"/>
      <style:text-properties fo:color="#5E5E60" fo:font-size="9pt" style:font-size-asian="9pt" style:font-size-complex="9pt" style:font-family-generic="swiss"/>
    </style:style>
    <style:style style:name="ce142" style:family="table-cell" style:parent-style-name="Default" style:data-style-name="N2">
      <style:table-cell-properties style:vertical-align="top" style:shrink-to-fit="true" style:repeat-content="false"/>
      <style:paragraph-properties fo:text-align="center"/>
      <style:text-properties fo:color="#5E5E60" fo:font-size="9pt" style:font-size-asian="9pt" style:font-size-complex="9pt" style:font-family-generic="swiss"/>
    </style:style>
    <style:style style:name="ce143" style:family="table-cell" style:parent-style-name="Default" style:data-style-name="N0">
      <style:table-cell-properties style:vertical-align="top" fo:wrap-option="wrap" style:repeat-content="false"/>
      <style:paragraph-properties fo:text-align="start" fo:margin-left="5.648cm"/>
      <style:text-properties fo:color="#000000" style:font-name="Arial" style:font-name-asian="Arial" style:font-name-complex="Arial"/>
    </style:style>
    <style:style style:name="ce144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4.589cm"/>
      <style:text-properties fo:color="#5E5E60" fo:font-size="9pt" style:font-size-asian="9pt" style:font-size-complex="9pt" style:font-family-generic="swiss"/>
    </style:style>
    <style:style style:name="ce145" style:family="table-cell" style:parent-style-name="Default" style:data-style-name="N4">
      <style:table-cell-properties style:vertical-align="top" style:shrink-to-fit="true" style:repeat-content="false"/>
      <style:paragraph-properties fo:text-align="center"/>
      <style:text-properties fo:color="#5E5E60" fo:font-size="9pt" style:font-size-asian="9pt" style:font-size-complex="9pt" style:font-family-generic="swiss"/>
    </style:style>
    <style:style style:name="ce146" style:family="table-cell" style:parent-style-name="Default" style:data-style-name="N2">
      <style:table-cell-properties style:vertical-align="top" style:shrink-to-fit="true" style:repeat-content="false"/>
      <style:paragraph-properties fo:text-align="center"/>
      <style:text-properties fo:color="#5E5E60" style:font-name="Arial" style:font-name-asian="Arial" style:font-name-complex="Arial" fo:font-size="8pt" style:font-size-asian="8pt" style:font-size-complex="8pt" style:font-family-generic="swiss"/>
    </style:style>
    <style:style style:name="ce14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9pt" style:font-size-asian="9pt" style:font-size-complex="9pt"/>
    </style:style>
    <style:style style:name="ce14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4.589cm"/>
      <style:text-properties fo:color="#5E5E60" fo:font-size="9pt" style:font-size-asian="9pt" style:font-size-complex="9pt" fo:font-weight="bold" style:font-weight-asian="bold" style:font-weight-complex="bold" style:font-family-generic="swiss"/>
    </style:style>
    <style:style style:name="ce149" style:family="table-cell" style:parent-style-name="Default" style:data-style-name="N0">
      <style:table-cell-properties style:vertical-align="top" fo:wrap-option="wrap" style:repeat-content="false"/>
      <style:paragraph-properties fo:text-align="start" fo:margin-left="4.942cm"/>
    </style:style>
    <style:style style:name="ce15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5E5E60" fo:font-size="9pt" style:font-size-asian="9pt" style:font-size-complex="9pt" style:font-family-generic="swiss"/>
    </style:style>
    <style:style style:name="ce15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5E5E60" fo:font-size="9pt" style:font-size-asian="9pt" style:font-size-complex="9pt" style:text-underline-style="solid" style:text-underline-type="single" style:font-family-generic="swiss"/>
    </style:style>
    <style:style style:name="ce152" style:family="table-cell" style:parent-style-name="Default" style:data-style-name="N4">
      <style:table-cell-properties fo:border-top="none" fo:border-bottom="thin solid #000000" fo:border-left="none" fo:border-right="none" style:vertical-align="top" style:shrink-to-fit="true" style:repeat-content="false"/>
      <style:paragraph-properties fo:text-align="start" fo:margin-left="3.883cm"/>
      <style:text-properties fo:color="#5E5E60" fo:font-size="9pt" style:font-size-asian="9pt" style:font-size-complex="9pt" style:font-family-generic="swiss"/>
    </style:style>
    <style:style style:name="ce153" style:family="table-cell" style:parent-style-name="Default" style:data-style-name="N0">
      <style:table-cell-properties style:vertical-align="top" fo:wrap-option="wrap" style:repeat-content="false"/>
      <style:paragraph-properties fo:text-align="start" fo:margin-left="5.295cm"/>
    </style:style>
    <style:style style:name="ce15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3.883cm"/>
      <style:text-properties fo:color="#000000" fo:font-size="10pt" style:font-size-asian="10pt" style:font-size-complex="10pt"/>
    </style:style>
    <style:style style:name="ce1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157" style:family="table-cell" style:parent-style-name="Default" style:data-style-name="N0">
      <style:table-cell-properties style:vertical-align="top" fo:wrap-option="wrap" style:repeat-content="false"/>
      <style:paragraph-properties fo:text-align="start" fo:margin-left="6.354cm"/>
    </style:style>
    <style:style style:name="ce158" style:family="table-cell" style:parent-style-name="Default" style:data-style-name="N0">
      <style:table-cell-properties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/>
    </style:style>
    <style:style style:name="ce159" style:family="table-cell" style:parent-style-name="Default" style:data-style-name="N0">
      <style:table-cell-properties style:vertical-align="top" fo:wrap-option="wrap" style:repeat-content="false"/>
      <style:paragraph-properties fo:text-align="start" fo:margin-left="4.589cm"/>
      <style:text-properties fo:color="#000000" style:font-name="Arial" style:font-name-asian="Arial" style:font-name-complex="Arial" fo:font-size="8pt" style:font-size-asian="8pt" style:font-size-complex="8pt"/>
    </style:style>
    <style:style style:name="ce16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883cm"/>
      <style:text-properties fo:color="#606060" fo:font-size="9pt" style:font-size-asian="9pt" style:font-size-complex="9pt" fo:font-weight="bold" style:font-weight-asian="bold" style:font-weight-complex="bold" style:font-family-generic="swiss"/>
    </style:style>
    <style:style style:name="ce16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177cm"/>
      <style:text-properties fo:color="#606060" fo:font-size="9pt" style:font-size-asian="9pt" style:font-size-complex="9pt" style:font-family-generic="swiss"/>
    </style:style>
    <style:style style:name="ce16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883cm"/>
      <style:text-properties fo:color="#606060" fo:font-size="9pt" style:font-size-asian="9pt" style:font-size-complex="9pt" style:font-family-generic="swiss"/>
    </style:style>
    <style:style style:name="ce163" style:family="table-cell" style:parent-style-name="Default" style:data-style-name="N0">
      <style:table-cell-properties style:vertical-align="top" fo:wrap-option="wrap" style:repeat-content="false"/>
      <style:paragraph-properties fo:text-align="start" fo:margin-left="4.589cm"/>
    </style:style>
    <style:style style:name="ce164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060" fo:font-size="9pt" style:font-size-asian="9pt" style:font-size-complex="9pt" style:font-family-generic="swiss"/>
    </style:style>
    <style:style style:name="ce165" style:family="table-cell" style:parent-style-name="Default" style:data-style-name="N4">
      <style:table-cell-properties fo:border-top="thin solid #000000" fo:border-bottom="none" fo:border-left="none" fo:border-right="none" style:vertical-align="top" style:shrink-to-fit="true" style:repeat-content="false"/>
      <style:paragraph-properties fo:text-align="start" fo:margin-left="3.177cm"/>
      <style:text-properties fo:color="#606060" fo:font-size="9pt" style:font-size-asian="9pt" style:font-size-complex="9pt" fo:font-weight="bold" style:font-weight-asian="bold" style:font-weight-complex="bold" style:font-family-generic="swiss"/>
    </style:style>
    <style:style style:name="ce16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060" fo:font-size="9pt" style:font-size-asian="9pt" style:font-size-complex="9pt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6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177cm"/>
      <style:text-properties fo:color="#606060" fo:font-size="9pt" style:font-size-asian="9pt" style:font-size-complex="9pt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style:vertical-align="top" fo:wrap-option="wrap" style:repeat-content="false"/>
      <style:paragraph-properties fo:text-align="start" fo:margin-left="4.589cm"/>
      <style:text-properties fo:color="#000000" style:font-name="Arial" style:font-name-asian="Arial" style:font-name-complex="Arial" fo:font-size="9pt" style:font-size-asian="9pt" style:font-size-complex="9pt"/>
    </style:style>
    <style:style style:name="ce17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606060" fo:font-size="9pt" style:font-size-asian="9pt" style:font-size-complex="9pt" style:text-underline-style="solid" style:text-underline-type="single" style:font-family-generic="swiss"/>
    </style:style>
    <style:style style:name="ce17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/>
    </style:style>
    <style:style style:name="ce172" style:family="table-cell" style:parent-style-name="Default" style:data-style-name="N0">
      <style:table-cell-properties style:vertical-align="top" fo:wrap-option="wrap" style:repeat-content="false"/>
      <style:paragraph-properties fo:text-align="start" fo:margin-left="4.589cm"/>
      <style:text-properties fo:color="#000000" style:font-name="Arial" style:font-name-asian="Arial" style:font-name-complex="Arial"/>
    </style:style>
    <style:style style:name="ce173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06060" fo:font-size="11pt" style:font-size-asian="11pt" style:font-size-complex="11pt" style:font-family-generic="swiss"/>
    </style:style>
    <style:style style:name="ce17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4.236cm"/>
    </style:style>
    <style:style style:name="ce175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4.236cm"/>
      <style:text-properties fo:color="#82878A" fo:font-size="9pt" style:font-size-asian="9pt" style:font-size-complex="9pt" style:font-family-generic="swiss"/>
    </style:style>
    <style:style style:name="ce176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4.236cm"/>
      <style:text-properties fo:color="#606060" fo:font-size="9pt" style:font-size-asian="9pt" style:font-size-complex="9pt" style:font-family-generic="swiss"/>
    </style:style>
    <style:style style:name="ce17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53cm"/>
      <style:text-properties fo:color="#6E7479" fo:font-size="9pt" style:font-size-asian="9pt" style:font-size-complex="9pt" style:font-family-generic="swiss"/>
    </style:style>
    <style:style style:name="ce178" style:family="table-cell" style:parent-style-name="Default" style:data-style-name="N0">
      <style:table-cell-properties style:vertical-align="top" fo:wrap-option="wrap" style:repeat-content="false"/>
      <style:paragraph-properties fo:text-align="start" fo:margin-left="4.589cm"/>
      <style:text-properties fo:color="#000000" fo:font-size="9pt" style:font-size-asian="9pt" style:font-size-complex="9pt"/>
    </style:style>
    <style:style style:name="ce179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4.236cm"/>
      <style:text-properties fo:color="#82878A" fo:font-size="10pt" style:font-size-asian="10pt" style:font-size-complex="10pt" style:font-family-generic="swiss"/>
    </style:style>
    <style:style style:name="ce180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4.236cm"/>
      <style:text-properties fo:color="#6E7479" fo:font-size="9pt" style:font-size-asian="9pt" style:font-size-complex="9pt" style:font-family-generic="swiss"/>
    </style:style>
    <style:style style:name="ce181" style:family="table-cell" style:parent-style-name="Default" style:data-style-name="N0">
      <style:table-cell-properties style:vertical-align="top" fo:wrap-option="wrap" style:repeat-content="false"/>
      <style:paragraph-properties fo:text-align="end" fo:margin-right="6.001cm"/>
    </style:style>
    <style:style style:name="ce182" style:family="table-cell" style:parent-style-name="Default" style:data-style-name="N0">
      <style:table-cell-properties style:vertical-align="top" fo:wrap-option="wrap" style:repeat-content="false"/>
      <style:paragraph-properties fo:text-align="start" fo:margin-left="13.414cm"/>
    </style:style>
    <style:style style:name="ce183" style:family="table-cell" style:parent-style-name="Default" style:data-style-name="N0">
      <style:table-cell-properties style:vertical-align="top" fo:wrap-option="wrap" style:repeat-content="false"/>
      <style:paragraph-properties fo:text-align="start" fo:margin-left="11.649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4" style:family="table-cell" style:parent-style-name="Default" style:data-style-name="N0">
      <style:table-cell-properties style:vertical-align="top" fo:wrap-option="wrap" style:repeat-content="false"/>
      <style:paragraph-properties fo:text-align="start" fo:margin-left="10.237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5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6" style:family="table-cell" style:parent-style-name="Default" style:data-style-name="N0">
      <style:table-cell-properties style:vertical-align="top" fo:wrap-option="wrap" style:repeat-content="false"/>
      <style:paragraph-properties fo:text-align="start" fo:margin-left="10.237cm"/>
    </style:style>
    <style:style style:name="ce187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fo:font-size="9pt" style:font-size-asian="9pt" style:font-size-complex="9pt" fo:font-weight="bold" style:font-weight-asian="bold" style:font-weight-complex="bold"/>
    </style:style>
    <style:style style:name="ce188" style:family="table-cell" style:parent-style-name="Default" style:data-style-name="N2">
      <style:table-cell-properties style:vertical-align="top" style:shrink-to-fit="true" style:repeat-content="false"/>
      <style:paragraph-properties fo:text-align="end" fo:margin-right="0.353cm"/>
      <style:text-properties fo:color="#5E6060" style:font-family-generic="swiss"/>
    </style:style>
    <style:style style:name="ce189" style:family="table-cell" style:parent-style-name="Default" style:data-style-name="N0">
      <style:table-cell-properties style:vertical-align="top" fo:wrap-option="wrap" style:repeat-content="false"/>
      <style:paragraph-properties fo:text-align="start" fo:margin-left="10.237cm"/>
      <style:text-properties fo:color="#000000" style:font-name="Arial" style:font-name-asian="Arial" style:font-name-complex="Arial" fo:font-size="9pt" style:font-size-asian="9pt" style:font-size-complex="9pt"/>
    </style:style>
    <style:style style:name="ce190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/>
    </style:style>
    <style:style style:name="ce191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5E6060" fo:font-size="9pt" style:font-size-asian="9pt" style:font-size-complex="9pt" fo:font-weight="bold" style:font-weight-asian="bold" style:font-weight-complex="bold" style:font-family-generic="swiss"/>
    </style:style>
    <style:style style:name="ce192" style:family="table-cell" style:parent-style-name="Default" style:data-style-name="N0">
      <style:table-cell-properties style:vertical-align="top" fo:wrap-option="wrap" style:repeat-content="false"/>
      <style:paragraph-properties fo:text-align="start" fo:margin-left="9.178cm"/>
    </style:style>
    <style:style style:name="ce193" style:family="table-cell" style:parent-style-name="Default" style:data-style-name="N0">
      <style:table-cell-properties style:vertical-align="top" fo:wrap-option="wrap" style:repeat-content="false"/>
      <style:paragraph-properties fo:text-align="end" fo:margin-right="4.589cm"/>
    </style:style>
    <style:style style:name="ce194" style:family="table-cell" style:parent-style-name="Default" style:data-style-name="N4">
      <style:table-cell-properties style:vertical-align="top" style:shrink-to-fit="true" style:repeat-content="false"/>
      <style:paragraph-properties fo:text-align="center"/>
      <style:text-properties fo:color="#626264" fo:font-size="8pt" style:font-size-asian="8pt" style:font-size-complex="8pt" style:font-family-generic="swiss"/>
    </style:style>
    <style:style style:name="ce195" style:family="table-cell" style:parent-style-name="Default" style:data-style-name="N0">
      <style:table-cell-properties style:vertical-align="top" fo:wrap-option="wrap" style:repeat-content="false"/>
      <style:paragraph-properties fo:text-align="start" fo:margin-left="16.238cm"/>
    </style:style>
    <style:style style:name="ce19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/>
    </style:style>
    <style:style style:name="ce19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99" style:family="table-cell" style:parent-style-name="Default" style:data-style-name="N4">
      <style:table-cell-properties fo:border="thin solid #000000" style:vertical-align="middle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0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20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02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end" fo:margin-right="0cm"/>
      <style:text-properties fo:color="#5D5E5E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0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04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end" fo:margin-right="0cm"/>
      <style:text-properties fo:color="#5D5E5E" fo:font-size="9pt" style:font-size-asian="9pt" style:font-size-complex="9pt" style:font-family-generic="swiss"/>
    </style:style>
    <style:style style:name="ce2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0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7" style:family="table-cell" style:parent-style-name="Default" style:data-style-name="N4">
      <style:table-cell-properties fo:border="thin solid #000000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0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0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0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center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</style:style>
    <style:style style:name="ce212" style:family="table-cell" style:parent-style-name="Default" style:data-style-name="N4">
      <style:table-cell-properties fo:border="thin solid #000000" style:vertical-align="automatic" style:shrink-to-fit="true" style:repeat-content="false"/>
      <style:paragraph-properties fo:text-align="start" fo:margin-left="0.706cm"/>
      <style:text-properties fo:color="#5D5E5E" fo:font-size="9pt" style:font-size-asian="9pt" style:font-size-complex="9pt" style:font-family-generic="swiss"/>
    </style:style>
    <style:style style:name="ce2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14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2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216" style:family="table-cell" style:parent-style-name="Default" style:data-style-name="N2">
      <style:table-cell-properties fo:border="thin solid #000000" style:vertical-align="middle" style:shrink-to-fit="true" style:repeat-content="false"/>
      <style:paragraph-properties fo:text-align="start" fo:margin-left="1.412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ce2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1.059cm"/>
      <style:text-properties fo:color="#5D5E5E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220" style:family="table-cell" style:parent-style-name="Default" style:data-style-name="N4">
      <style:table-cell-properties fo:border="thin solid #000000" style:vertical-align="middle" style:shrink-to-fit="true" style:repeat-content="false"/>
      <style:paragraph-properties fo:text-align="start" fo:margin-left="0.706cm"/>
      <style:text-properties fo:color="#5D5E5E" style:font-name="Arial" style:font-name-asian="Arial" style:font-name-complex="Arial" fo:font-size="9pt" style:font-size-asian="9pt" style:font-size-complex="9pt" style:font-family-generic="swiss"/>
    </style:style>
    <style:style style:name="T1" style:family="text" style:parent-style-name="Default">
      <style:text-properties fo:color="#5D5E5E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5D5E5E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5D5E5E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5E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60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5E5E6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606062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B8B8B8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60606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60606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B8B8B8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60606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3" style:family="text" style:parent-style-name="Default">
      <style:text-properties fo:color="#6060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6060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606062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6" style:family="text" style:parent-style-name="Default">
      <style:text-properties fo:color="#6060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83878A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6060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" style:family="text" style:parent-style-name="Default">
      <style:text-properties fo:color="#6060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" style:family="text" style:parent-style-name="Default">
      <style:text-properties fo:color="#606062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60606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6060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B8B8B8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4" style:family="text" style:parent-style-name="Default">
      <style:text-properties fo:color="#60606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" style:family="text" style:parent-style-name="Default">
      <style:text-properties fo:color="#62758C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" style:family="text" style:parent-style-name="Default">
      <style:text-properties fo:color="#6060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" style:family="text" style:parent-style-name="Default">
      <style:text-properties fo:color="#60606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8" style:family="text" style:parent-style-name="Default">
      <style:text-properties fo:color="#606062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" style:family="text" style:parent-style-name="Default">
      <style:text-properties fo:color="#83878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0" style:family="text" style:parent-style-name="Default">
      <style:text-properties fo:color="#B8B8B8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" style:family="text" style:parent-style-name="Default">
      <style:text-properties fo:color="#62758C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2" style:family="text" style:parent-style-name="Default">
      <style:text-properties fo:color="#62758C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3" style:family="text" style:parent-style-name="Default">
      <style:text-properties fo:color="#A19EA8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4" style:family="text" style:parent-style-name="Default">
      <style:text-properties fo:color="#B8B8B8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5" style:family="text" style:parent-style-name="Default">
      <style:text-properties fo:color="#5D5E5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6" style:family="text" style:parent-style-name="Default">
      <style:text-properties fo:color="#5D5E5E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7" style:family="text" style:parent-style-name="Default">
      <style:text-properties fo:color="#5D5E5E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8" style:family="text" style:parent-style-name="Default">
      <style:text-properties fo:color="#5D5E5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9" style:family="text" style:parent-style-name="Default">
      <style:text-properties fo:color="#AAAAAA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0" style:family="text" style:parent-style-name="Default">
      <style:text-properties fo:color="#5D5E5E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1" style:family="text" style:parent-style-name="Default">
      <style:text-properties fo:color="#5D5E5E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2" style:family="text" style:parent-style-name="Default">
      <style:text-properties fo:color="#5D5E5E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3" style:family="text" style:parent-style-name="Default">
      <style:text-properties fo:color="#5D5E5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5D5E5E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5" style:family="text" style:parent-style-name="Default">
      <style:text-properties fo:color="#5D5E5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6" style:family="text" style:parent-style-name="Default">
      <style:text-properties fo:color="#5D5E5E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7" style:family="text" style:parent-style-name="Default">
      <style:text-properties fo:color="#5D5E5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8" style:family="text" style:parent-style-name="Default">
      <style:text-properties fo:color="#5D5E5E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9" style:family="text" style:parent-style-name="Default">
      <style:text-properties fo:color="#5D5E5E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0" style:family="text" style:parent-style-name="Default">
      <style:text-properties fo:color="#5D5E5E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808587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2" style:family="text" style:parent-style-name="Default">
      <style:text-properties fo:color="#80858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3" style:family="text" style:parent-style-name="Default">
      <style:text-properties fo:color="#5B7B85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4" style:family="text" style:parent-style-name="Default">
      <style:text-properties fo:color="#808587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5" style:family="text" style:parent-style-name="Default">
      <style:text-properties fo:color="#939393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6" style:family="text" style:parent-style-name="Default">
      <style:text-properties fo:color="#B5C1C3" style:text-line-through-style="none" style:font-name="Arial" style:font-name-asian="Arial" style:font-name-complex="Arial" fo:font-size="2pt" style:font-size-asian="2pt" style:font-size-complex="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7" style:family="text" style:parent-style-name="Default">
      <style:text-properties fo:color="#5E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8" style:family="text" style:parent-style-name="Default">
      <style:text-properties fo:color="#5E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9" style:family="text" style:parent-style-name="Default">
      <style:text-properties fo:color="#5E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0" style:family="text" style:parent-style-name="Default">
      <style:text-properties fo:color="#5E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1" style:family="text" style:parent-style-name="Default">
      <style:text-properties fo:color="#5E6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2" style:family="text" style:parent-style-name="Default">
      <style:text-properties fo:color="#5E606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63" style:family="text" style:parent-style-name="Default">
      <style:text-properties fo:color="#5E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4" style:family="text" style:parent-style-name="Default">
      <style:text-properties fo:color="#5E6060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5" style:family="text" style:parent-style-name="Default">
      <style:text-properties fo:color="#5E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position="33%" style:text-outline="false" fo:text-shadow="none" style:font-family-generic="roman"/>
    </style:style>
    <style:style style:name="T66" style:family="text" style:parent-style-name="Default">
      <style:text-properties fo:color="#5E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7" style:family="text" style:parent-style-name="Default">
      <style:text-properties fo:color="#5E6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68" style:family="text" style:parent-style-name="Default">
      <style:text-properties fo:color="#5E606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9" style:family="text" style:parent-style-name="Default">
      <style:text-properties fo:color="#5E6060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0" style:family="text" style:parent-style-name="Default">
      <style:text-properties fo:color="#CCCCCC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1" style:family="text" style:parent-style-name="Default">
      <style:text-properties fo:color="#5E606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2" style:family="text" style:parent-style-name="Default">
      <style:text-properties fo:color="#5D7487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3" style:family="text" style:parent-style-name="Default">
      <style:text-properties fo:color="#5E606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4" style:family="text" style:parent-style-name="Default">
      <style:text-properties fo:color="#5E606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5" style:family="text" style:parent-style-name="Default">
      <style:text-properties fo:color="#5E606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76" style:family="text" style:parent-style-name="Default">
      <style:text-properties fo:color="#808585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7" style:family="text" style:parent-style-name="Default">
      <style:text-properties fo:color="#5E606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8" style:family="text" style:parent-style-name="Default">
      <style:text-properties fo:color="#5E606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9" style:family="text" style:parent-style-name="Default">
      <style:text-properties fo:color="#808585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0" style:family="text" style:parent-style-name="Default">
      <style:text-properties fo:color="#ACAAAC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1" style:family="text" style:parent-style-name="Default">
      <style:text-properties fo:color="#5D7487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2" style:family="text" style:parent-style-name="Default">
      <style:text-properties fo:color="#5E606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3" style:family="text" style:parent-style-name="Default">
      <style:text-properties fo:color="#8E95A5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4" style:family="text" style:parent-style-name="Default">
      <style:text-properties fo:color="#60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5" style:family="text" style:parent-style-name="Default">
      <style:text-properties fo:color="#60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6" style:family="text" style:parent-style-name="Default">
      <style:text-properties fo:color="#60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7" style:family="text" style:parent-style-name="Default">
      <style:text-properties fo:color="#606262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8" style:family="text" style:parent-style-name="Default">
      <style:text-properties fo:color="#60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9" style:family="text" style:parent-style-name="Default">
      <style:text-properties fo:color="#60626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0" style:family="text" style:parent-style-name="Default">
      <style:text-properties fo:color="#606262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1" style:family="text" style:parent-style-name="Default">
      <style:text-properties fo:color="#606262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2" style:family="text" style:parent-style-name="Default">
      <style:text-properties fo:color="#60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3" style:family="text" style:parent-style-name="Default">
      <style:text-properties fo:color="#60626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4" style:family="text" style:parent-style-name="Default">
      <style:text-properties fo:color="#606262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5" style:family="text" style:parent-style-name="Default">
      <style:text-properties fo:color="#60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6" style:family="text" style:parent-style-name="Default">
      <style:text-properties fo:color="#60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7" style:family="text" style:parent-style-name="Default">
      <style:text-properties fo:color="#60626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8" style:family="text" style:parent-style-name="Default">
      <style:text-properties fo:color="#62758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9" style:family="text" style:parent-style-name="Default">
      <style:text-properties fo:color="#60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00" style:family="text" style:parent-style-name="Default">
      <style:text-properties fo:color="#60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7C8085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2" style:family="text" style:parent-style-name="Default">
      <style:text-properties fo:color="#627583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3" style:family="text" style:parent-style-name="Default">
      <style:text-properties fo:color="#BDBFC3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4" style:family="text" style:parent-style-name="Default">
      <style:text-properties fo:color="#7C8085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5" style:family="text" style:parent-style-name="Default">
      <style:text-properties fo:color="#9EA1AE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6" style:family="text" style:parent-style-name="Default">
      <style:text-properties fo:color="#5E5E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7" style:family="text" style:parent-style-name="Default">
      <style:text-properties fo:color="#5E5E6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8" style:family="text" style:parent-style-name="Default">
      <style:text-properties fo:color="#5E5E6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9" style:family="text" style:parent-style-name="Default">
      <style:text-properties fo:color="#5E5E60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0" style:family="text" style:parent-style-name="Default">
      <style:text-properties fo:color="#5E5E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1" style:family="text" style:parent-style-name="Default">
      <style:text-properties fo:color="#5E5E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2" style:family="text" style:parent-style-name="Default">
      <style:text-properties fo:color="#5E5E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3" style:family="text" style:parent-style-name="Default">
      <style:text-properties fo:color="#5E5E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4" style:family="text" style:parent-style-name="Default">
      <style:text-properties fo:color="#83878C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5" style:family="text" style:parent-style-name="Default">
      <style:text-properties fo:color="#5E5E6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6" style:family="text" style:parent-style-name="Default">
      <style:text-properties fo:color="#5E5E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7" style:family="text" style:parent-style-name="Default">
      <style:text-properties fo:color="#5E5E6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8" style:family="text" style:parent-style-name="Default">
      <style:text-properties fo:color="#B3B6BC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9" style:family="text" style:parent-style-name="Default">
      <style:text-properties fo:color="#9E9595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0" style:family="text" style:parent-style-name="Default">
      <style:text-properties fo:color="#74757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1" style:family="text" style:parent-style-name="Default">
      <style:text-properties fo:color="#5E5E6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2" style:family="text" style:parent-style-name="Default">
      <style:text-properties fo:color="#B3B6B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3" style:family="text" style:parent-style-name="Default">
      <style:text-properties fo:color="#74757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4" style:family="text" style:parent-style-name="Default">
      <style:text-properties fo:color="#5E5E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5" style:family="text" style:parent-style-name="Default">
      <style:text-properties fo:color="#5E5E6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6" style:family="text" style:parent-style-name="Default">
      <style:text-properties fo:color="#747577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7" style:family="text" style:parent-style-name="Default">
      <style:text-properties fo:color="#567985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8" style:family="text" style:parent-style-name="Default">
      <style:text-properties fo:color="#60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9" style:family="text" style:parent-style-name="Default">
      <style:text-properties fo:color="#60606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0" style:family="text" style:parent-style-name="Default">
      <style:text-properties fo:color="#60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1" style:family="text" style:parent-style-name="Default">
      <style:text-properties fo:color="#606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2" style:family="text" style:parent-style-name="Default">
      <style:text-properties fo:color="#6E7479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3" style:family="text" style:parent-style-name="Default">
      <style:text-properties fo:color="#60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4" style:family="text" style:parent-style-name="Default">
      <style:text-properties fo:color="#60606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35" style:family="text" style:parent-style-name="Default">
      <style:text-properties fo:color="#60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6" style:family="text" style:parent-style-name="Default">
      <style:text-properties fo:color="#60606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7" style:family="text" style:parent-style-name="Default">
      <style:text-properties fo:color="#BFB8BC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8" style:family="text" style:parent-style-name="Default">
      <style:text-properties fo:color="#82878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9" style:family="text" style:parent-style-name="Default">
      <style:text-properties fo:color="#6E7479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0" style:family="text" style:parent-style-name="Default">
      <style:text-properties fo:color="#6E7479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1" style:family="text" style:parent-style-name="Default">
      <style:text-properties fo:color="#BFB8BC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2" style:family="text" style:parent-style-name="Default">
      <style:text-properties fo:color="#646666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3" style:family="text" style:parent-style-name="Default">
      <style:text-properties fo:color="#64666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4" style:family="text" style:parent-style-name="Default">
      <style:text-properties fo:color="#646666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5" style:family="text" style:parent-style-name="Default">
      <style:text-properties fo:color="#64666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6" style:family="text" style:parent-style-name="Default">
      <style:text-properties fo:color="#646666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7" style:family="text" style:parent-style-name="Default">
      <style:text-properties fo:color="#646666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8" style:family="text" style:parent-style-name="Default">
      <style:text-properties fo:color="#646666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49" style:family="text" style:parent-style-name="Default">
      <style:text-properties fo:color="#646666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0" style:family="text" style:parent-style-name="Default">
      <style:text-properties fo:color="#646666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1" style:family="text" style:parent-style-name="Default">
      <style:text-properties fo:color="#646666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52" style:family="text" style:parent-style-name="Default">
      <style:text-properties fo:color="#646666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53" style:family="text" style:parent-style-name="Default">
      <style:text-properties fo:color="#64666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4" style:family="text" style:parent-style-name="Default">
      <style:text-properties fo:color="#647480" style:text-line-through-style="none" style:font-name="Times New Roman" style:font-name-asian="Times New Roman" style:font-name-complex="Times New Roman" fo:font-size="42pt" style:font-size-asian="42pt" style:font-size-complex="4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5" style:family="text" style:parent-style-name="Default">
      <style:text-properties fo:color="#646666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6" style:family="text" style:parent-style-name="Default">
      <style:text-properties fo:color="#878C95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7" style:family="text" style:parent-style-name="Default">
      <style:text-properties fo:color="#646666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8" style:family="text" style:parent-style-name="Default">
      <style:text-properties fo:color="#647480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9" style:family="text" style:parent-style-name="Default">
      <style:text-properties fo:color="#64748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0" style:family="text" style:parent-style-name="Default">
      <style:text-properties fo:color="#5E6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1" style:family="text" style:parent-style-name="Default">
      <style:text-properties fo:color="#97979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2" style:family="text" style:parent-style-name="Default">
      <style:text-properties fo:color="#5E6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3" style:family="text" style:parent-style-name="Default">
      <style:text-properties fo:color="#5E606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4" style:family="text" style:parent-style-name="Default">
      <style:text-properties fo:color="#77797B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5" style:family="text" style:parent-style-name="Default">
      <style:text-properties fo:color="#77797B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6" style:family="text" style:parent-style-name="Default">
      <style:text-properties fo:color="#77797B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7" style:family="text" style:parent-style-name="Default">
      <style:text-properties fo:color="#5E606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68" style:family="text" style:parent-style-name="Default">
      <style:text-properties fo:color="#77797B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69" style:family="text" style:parent-style-name="Default">
      <style:text-properties fo:color="#B1B1BC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0" style:family="text" style:parent-style-name="Default">
      <style:text-properties fo:color="#CDCDCD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1" style:family="text" style:parent-style-name="Default">
      <style:text-properties fo:color="#606E8E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72" style:family="text" style:parent-style-name="Default">
      <style:text-properties fo:color="#5E606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3" style:family="text" style:parent-style-name="Default">
      <style:text-properties fo:color="#626264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4" style:family="text" style:parent-style-name="Default">
      <style:text-properties fo:color="#626264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75" style:family="text" style:parent-style-name="Default">
      <style:text-properties fo:color="#626264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6" style:family="text" style:parent-style-name="Default">
      <style:text-properties fo:color="#6262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7" style:family="text" style:parent-style-name="Default">
      <style:text-properties fo:color="#6262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8" style:family="text" style:parent-style-name="Default">
      <style:text-properties fo:color="#62626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9" style:family="text" style:parent-style-name="Default">
      <style:text-properties fo:color="#83878E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0" style:family="text" style:parent-style-name="Default">
      <style:text-properties fo:color="#626264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1" style:family="text" style:parent-style-name="Default">
      <style:text-properties fo:color="#83878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2" style:family="text" style:parent-style-name="Default">
      <style:text-properties fo:color="#62626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3" style:family="text" style:parent-style-name="Default">
      <style:text-properties fo:color="#6262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4" style:family="text" style:parent-style-name="Default">
      <style:text-properties fo:color="#626264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5" style:family="text" style:parent-style-name="Default">
      <style:text-properties fo:color="#626264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6" style:family="text" style:parent-style-name="Default">
      <style:text-properties fo:color="#626264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87" style:family="text" style:parent-style-name="Default">
      <style:text-properties fo:color="#42424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8" style:family="text" style:parent-style-name="Default">
      <style:text-properties fo:color="#42424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9" style:family="text" style:parent-style-name="Default">
      <style:text-properties fo:color="#607482" style:text-line-through-style="none" style:font-name="Times New Roman" style:font-name-asian="Times New Roman" style:font-name-complex="Times New Roman" fo:font-size="37pt" style:font-size-asian="37pt" style:font-size-complex="3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0" style:family="text" style:parent-style-name="Default">
      <style:text-properties fo:color="#626264" style:text-line-through-style="none" style:font-name="Times New Roman" style:font-name-asian="Times New Roman" style:font-name-complex="Times New Roman" fo:font-size="37pt" style:font-size-asian="37pt" style:font-size-complex="3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1" style:family="text" style:parent-style-name="Default">
      <style:text-properties fo:color="#626264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92" style:family="text" style:parent-style-name="Default">
      <style:text-properties fo:color="#626264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3" style:family="text" style:parent-style-name="Default">
      <style:text-properties fo:color="#626264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4" style:family="text" style:parent-style-name="Default">
      <style:text-properties fo:color="#626264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5" style:family="text" style:parent-style-name="Default">
      <style:text-properties fo:color="#A8A8A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6" style:family="text" style:parent-style-name="Default">
      <style:text-properties fo:color="#607482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7" style:family="text" style:parent-style-name="Default">
      <style:text-properties fo:color="#60748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8" style:family="text" style:parent-style-name="Default">
      <style:text-properties fo:color="#A8A8AA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4.63020833333333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0.5291666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0.3439583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0.740833333333333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1.48166666666667cm"/>
    </style:style>
    <style:style style:name="ro1" style:family="table-row">
      <style:table-row-properties style:row-height="408.95pt" style:use-optimal-row-height="false" fo:break-before="auto"/>
    </style:style>
    <style:style style:name="ro2" style:family="table-row">
      <style:table-row-properties style:row-height="388.7pt" style:use-optimal-row-height="false" fo:break-before="auto"/>
    </style:style>
    <style:style style:name="ro3" style:family="table-row">
      <style:table-row-properties style:row-height="81.95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3.1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103.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40.5pt" style:use-optimal-row-height="false" fo:break-before="auto"/>
    </style:style>
    <style:style style:name="ro14" style:family="table-row">
      <style:table-row-properties style:row-height="27.95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17.1pt" style:use-optimal-row-height="false" fo:break-before="auto"/>
    </style:style>
    <style:style style:name="ro17" style:family="table-row">
      <style:table-row-properties style:row-height="9.95pt" style:use-optimal-row-height="false" fo:break-before="auto"/>
    </style:style>
    <style:style style:name="ro18" style:family="table-row">
      <style:table-row-properties style:row-height="187.5pt" style:use-optimal-row-height="false" fo:break-before="auto"/>
    </style:style>
    <style:style style:name="ro19" style:family="table-row">
      <style:table-row-properties style:row-height="51.6pt" style:use-optimal-row-height="false" fo:break-before="auto"/>
    </style:style>
    <style:style style:name="ro20" style:family="table-row">
      <style:table-row-properties style:row-height="17.25pt" style:use-optimal-row-height="false" fo:break-before="auto"/>
    </style:style>
    <style:style style:name="ro21" style:family="table-row">
      <style:table-row-properties style:row-height="26.1pt" style:use-optimal-row-height="false" fo:break-before="auto"/>
    </style:style>
    <style:style style:name="ro22" style:family="table-row">
      <style:table-row-properties style:row-height="15pt" style:use-optimal-row-height="false" fo:break-before="auto"/>
    </style:style>
    <style:style style:name="ro23" style:family="table-row">
      <style:table-row-properties style:row-height="285.95pt" style:use-optimal-row-height="false" fo:break-before="auto"/>
    </style:style>
    <style:style style:name="ro24" style:family="table-row">
      <style:table-row-properties style:row-height="242.25pt" style:use-optimal-row-height="false" fo:break-before="auto"/>
    </style:style>
    <style:style style:name="ro25" style:family="table-row">
      <style:table-row-properties style:row-height="86.25pt" style:use-optimal-row-height="false" fo:break-before="auto"/>
    </style:style>
    <style:style style:name="ro26" style:family="table-row">
      <style:table-row-properties style:row-height="169.5pt" style:use-optimal-row-height="false" fo:break-before="auto"/>
    </style:style>
    <style:style style:name="ro27" style:family="table-row">
      <style:table-row-properties style:row-height="67.5pt" style:use-optimal-row-height="false" fo:break-before="auto"/>
    </style:style>
    <style:style style:name="ro28" style:family="table-row">
      <style:table-row-properties style:row-height="12.75pt" style:use-optimal-row-height="false" fo:break-before="auto"/>
    </style:style>
    <style:style style:name="ro29" style:family="table-row">
      <style:table-row-properties style:row-height="14.25pt" style:use-optimal-row-height="false" fo:break-before="auto"/>
    </style:style>
    <style:style style:name="ro30" style:family="table-row">
      <style:table-row-properties style:row-height="63pt" style:use-optimal-row-height="false" fo:break-before="auto"/>
    </style:style>
    <style:style style:name="ro31" style:family="table-row">
      <style:table-row-properties style:row-height="21pt" style:use-optimal-row-height="false" fo:break-before="auto"/>
    </style:style>
    <style:style style:name="ro32" style:family="table-row">
      <style:table-row-properties style:row-height="32.1pt" style:use-optimal-row-height="false" fo:break-before="auto"/>
    </style:style>
    <style:style style:name="ro33" style:family="table-row">
      <style:table-row-properties style:row-height="24.95pt" style:use-optimal-row-height="false" fo:break-before="auto"/>
    </style:style>
    <style:style style:name="ro34" style:family="table-row">
      <style:table-row-properties style:row-height="58.5pt" style:use-optimal-row-height="false" fo:break-before="auto"/>
    </style:style>
    <style:style style:name="ro35" style:family="table-row">
      <style:table-row-properties style:row-height="38.1pt" style:use-optimal-row-height="false" fo:break-before="auto"/>
    </style:style>
    <style:style style:name="ro36" style:family="table-row">
      <style:table-row-properties style:row-height="204.75pt" style:use-optimal-row-height="false" fo:break-before="auto"/>
    </style:style>
    <style:style style:name="ro37" style:family="table-row">
      <style:table-row-properties style:row-height="176.45pt" style:use-optimal-row-height="false" fo:break-before="auto"/>
    </style:style>
    <style:style style:name="ro38" style:family="table-row">
      <style:table-row-properties style:row-height="39.95pt" style:use-optimal-row-height="false" fo:break-before="auto"/>
    </style:style>
    <style:style style:name="ro39" style:family="table-row">
      <style:table-row-properties style:row-height="12.95pt" style:use-optimal-row-height="false" fo:break-before="auto"/>
    </style:style>
    <style:style style:name="ro40" style:family="table-row">
      <style:table-row-properties style:row-height="37.5pt" style:use-optimal-row-height="false" fo:break-before="auto"/>
    </style:style>
    <style:style style:name="ro41" style:family="table-row">
      <style:table-row-properties style:row-height="48pt" style:use-optimal-row-height="false" fo:break-before="auto"/>
    </style:style>
    <style:style style:name="ro42" style:family="table-row">
      <style:table-row-properties style:row-height="29.1pt" style:use-optimal-row-height="false" fo:break-before="auto"/>
    </style:style>
    <style:style style:name="ro43" style:family="table-row">
      <style:table-row-properties style:row-height="6.95pt" style:use-optimal-row-height="false" fo:break-before="auto"/>
    </style:style>
    <style:style style:name="ro44" style:family="table-row">
      <style:table-row-properties style:row-height="27.2pt" style:use-optimal-row-height="false" fo:break-before="auto"/>
    </style:style>
    <style:style style:name="ro45" style:family="table-row">
      <style:table-row-properties style:row-height="14.1pt" style:use-optimal-row-height="false" fo:break-before="auto"/>
    </style:style>
    <style:style style:name="ro46" style:family="table-row">
      <style:table-row-properties style:row-height="173.25pt" style:use-optimal-row-height="false" fo:break-before="auto"/>
    </style:style>
    <style:style style:name="ro47" style:family="table-row">
      <style:table-row-properties style:row-height="38.45pt" style:use-optimal-row-height="false" fo:break-before="auto"/>
    </style:style>
    <style:style style:name="ro48" style:family="table-row">
      <style:table-row-properties style:row-height="26.45pt" style:use-optimal-row-height="false" fo:break-before="auto"/>
    </style:style>
    <style:style style:name="ro49" style:family="table-row">
      <style:table-row-properties style:row-height="12pt" style:use-optimal-row-height="false" fo:break-before="auto"/>
    </style:style>
    <style:style style:name="ro50" style:family="table-row">
      <style:table-row-properties style:row-height="18pt" style:use-optimal-row-height="false" fo:break-before="auto"/>
    </style:style>
    <style:style style:name="ro51" style:family="table-row">
      <style:table-row-properties style:row-height="20.1pt" style:use-optimal-row-height="false" fo:break-before="auto"/>
    </style:style>
    <style:style style:name="ro52" style:family="table-row">
      <style:table-row-properties style:row-height="18.95pt" style:use-optimal-row-height="false" fo:break-before="auto"/>
    </style:style>
    <style:style style:name="ro53" style:family="table-row">
      <style:table-row-properties style:row-height="15.75pt" style:use-optimal-row-height="false" fo:break-before="auto"/>
    </style:style>
    <style:style style:name="ro54" style:family="table-row">
      <style:table-row-properties style:row-height="55.5pt" style:use-optimal-row-height="false" fo:break-before="auto"/>
    </style:style>
    <style:style style:name="ro55" style:family="table-row">
      <style:table-row-properties style:row-height="156.75pt" style:use-optimal-row-height="false" fo:break-before="auto"/>
    </style:style>
    <style:style style:name="ro56" style:family="table-row">
      <style:table-row-properties style:row-height="318pt" style:use-optimal-row-height="false" fo:break-before="auto"/>
    </style:style>
    <style:style style:name="ro57" style:family="table-row">
      <style:table-row-properties style:row-height="94.5pt" style:use-optimal-row-height="false" fo:break-before="auto"/>
    </style:style>
    <style:style style:name="ro58" style:family="table-row">
      <style:table-row-properties style:row-height="196.5pt" style:use-optimal-row-height="false" fo:break-before="auto"/>
    </style:style>
    <style:style style:name="ro59" style:family="table-row">
      <style:table-row-properties style:row-height="93.75pt" style:use-optimal-row-height="false" fo:break-before="auto"/>
    </style:style>
    <style:style style:name="ro60" style:family="table-row">
      <style:table-row-properties style:row-height="30.75pt" style:use-optimal-row-height="false" fo:break-before="auto"/>
    </style:style>
    <style:style style:name="ro61" style:family="table-row">
      <style:table-row-properties style:row-height="55.7pt" style:use-optimal-row-height="false" fo:break-before="auto"/>
    </style:style>
    <style:style style:name="ro62" style:family="table-row">
      <style:table-row-properties style:row-height="75pt" style:use-optimal-row-height="false" fo:break-before="auto"/>
    </style:style>
    <style:style style:name="ro63" style:family="table-row">
      <style:table-row-properties style:row-height="166.5pt" style:use-optimal-row-height="false" fo:break-before="auto"/>
    </style:style>
    <style:style style:name="ro64" style:family="table-row">
      <style:table-row-properties style:row-height="66pt" style:use-optimal-row-height="false" fo:break-before="auto"/>
    </style:style>
    <style:style style:name="ro65" style:family="table-row">
      <style:table-row-properties style:row-height="179.1pt" style:use-optimal-row-height="false" fo:break-before="auto"/>
    </style:style>
    <style:style style:name="ro66" style:family="table-row">
      <style:table-row-properties style:row-height="54.6pt" style:use-optimal-row-height="false" fo:break-before="auto"/>
    </style:style>
    <style:style style:name="ro67" style:family="table-row">
      <style:table-row-properties style:row-height="27.6pt" style:use-optimal-row-height="false" fo:break-before="auto"/>
    </style:style>
    <style:style style:name="ro68" style:family="table-row">
      <style:table-row-properties style:row-height="78.75pt" style:use-optimal-row-height="false" fo:break-before="auto"/>
    </style:style>
    <style:style style:name="ro69" style:family="table-row">
      <style:table-row-properties style:row-height="225pt" style:use-optimal-row-height="false" fo:break-before="auto"/>
    </style:style>
    <style:style style:name="ro70" style:family="table-row">
      <style:table-row-properties style:row-height="23.25pt" style:use-optimal-row-height="false" fo:break-before="auto"/>
    </style:style>
    <style:style style:name="ro7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 style:parent-style-name="Graphics">
      <style:graphic-properties draw:fill="none" draw:stroke="none"/>
    </style:style>
    <style:style style:family="graphic" style:name="a21">
      <style:graphic-properties draw:fill="none" draw:stroke="solid" svg:stroke-width="0.01336in" svg:stroke-color="#000000" svg:stroke-opacity="100%"/>
    </style:style>
    <style:style style:family="graphic" style:name="a22" style:parent-style-name="Graphics">
      <style:graphic-properties draw:fill="none" draw:stroke="none"/>
    </style:style>
    <style:style style:family="graphic" style:name="a23">
      <style:graphic-properties draw:fill="none" draw:stroke="solid" svg:stroke-width="0.02002in" svg:stroke-color="#000000" svg:stroke-opacity="100%"/>
    </style:style>
    <style:style style:family="graphic" style:name="a24" style:parent-style-name="Graphics">
      <style:graphic-properties draw:fill="none" draw:stroke="none"/>
    </style:style>
    <style:style style:family="graphic" style:name="a25" style:parent-style-name="Graphics">
      <style:graphic-properties draw:fill="none" draw:stroke="none"/>
    </style:style>
    <style:style style:family="graphic" style:name="a26" style:parent-style-name="Graphics">
      <style:graphic-properties draw:fill="none" draw:stroke="none"/>
    </style:style>
    <style:style style:family="graphic" style:name="a27">
      <style:graphic-properties draw:fill="solid" draw:fill-color="#edefef" draw:opacity="50%" draw:stroke="non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draw:fill="none" draw:stroke="none"/>
    </style:style>
    <style:style style:family="graphic" style:name="a13" style:parent-style-name="Graphics">
      <style:graphic-properties draw:fill="none" draw:stroke="none"/>
    </style:style>
    <style:style style:family="graphic" style:name="a14">
      <style:graphic-properties draw:fill="none" draw:stroke="solid" svg:stroke-width="0.01669in" svg:stroke-color="#000000" svg:stroke-opacity="100%"/>
    </style:style>
    <style:style style:family="graphic" style:name="a15">
      <style:graphic-properties draw:fill="none" draw:stroke="solid" svg:stroke-width="0.0139in" svg:stroke-color="#606262" svg:stroke-opacity="100%"/>
    </style:style>
    <style:style style:family="graphic" style:name="a16" style:parent-style-name="Graphics">
      <style:graphic-properties draw:fill="none" draw:stroke="none"/>
    </style:style>
    <style:style style:family="graphic" style:name="a17">
      <style:graphic-properties draw:fill="solid" draw:fill-color="#d3dadf" draw:opacity="50%" draw:stroke="none"/>
    </style:style>
    <style:style style:family="graphic" style:name="a18">
      <style:graphic-properties draw:fill="none" draw:stroke="solid" svg:stroke-width="0.01335in" svg:stroke-color="#000000" svg:stroke-opacity="100%"/>
    </style:style>
    <style:style style:family="graphic" style:name="a19" style:parent-style-name="Graphics">
      <style:graphic-properties draw:fill="none" draw:stroke="none"/>
    </style:style>
    <style:style style:family="text" style:name="a0">
      <style:text-properties fo:font-variant="normal" fo:text-transform="none" fo:color="#62758c" style:text-line-through-type="none" style:text-line-through-style="none" style:text-line-through-width="auto" style:text-line-through-color="font-color" style:text-position="0% 100%" fo:font-family="Times New Roman" style:font-family-complex="Times New Roman" fo:font-size="0.63194in" style:font-size-asian="0.63194in" style:font-size-complex="0.6319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6" style:parent-style-name="Graphics">
      <style:graphic-properties draw:fill="none" draw:stroke="none"/>
    </style:style>
    <style:style style:family="graphic" style:name="a7">
      <style:graphic-properties draw:fill="none" draw:stroke="solid" svg:stroke-width="0.0267in" svg:stroke-color="#000000" svg:stroke-opacity="100%"/>
    </style:style>
    <style:style style:family="graphic" style:name="a8" style:parent-style-name="Graphics">
      <style:graphic-properties draw:fill="none" draw:stroke="none"/>
    </style:style>
    <style:style style:family="text" style:name="a9">
      <style:text-properties fo:font-variant="normal" fo:text-transform="none" fo:color="#5e6060" style:text-line-through-type="none" style:text-line-through-style="none" style:text-line-through-width="auto" style:text-line-through-color="font-color" style:text-position="0% 100%" fo:font-family="Arial" style:font-family-complex="Arial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frame draw:z-index="1" draw:id="id0" draw:style-name="a2" draw:name="Textbox 2" svg:x="5.06525in" svg:y="8.89058in" svg:width="0.44653in" svg:height="0.70069in">
            <draw:text-box>
              <text:p text:style-name="a1" text:class-names="" text:cond-style-name=""><text:span text:style-name="a0" text:class-names="">&lt;</text:span></text:p>
            </draw:text-box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0" table:default-cell-style-name="ce1"/>
        <table:table-column table:style-name="co2" table:default-cell-style-name="ce1"/>
        <table:table-column table:style-name="co8" table:default-cell-style-name="ce1"/>
        <table:table-column table:style-name="co2" table:default-cell-style-name="ce1"/>
        <table:table-column table:style-name="co11" table:number-columns-repeated="16356" table:default-cell-style-name="ce1"/>
        <table:table-row table:style-name="ro1">
          <table:table-cell office:value-type="string" table:number-columns-spanned="22" table:number-rows-spanned="2" table:style-name="ce14">
            <text:p><text:span text:style-name="T7">Associação Caritativa da Paróquia Nossa Senhora de Fátima</text:span></text:p>
            <text:p><text:span text:style-name="T8">·</text:span><text:span text:style-name="T7">CNPJ<text:s/></text:span><text:span text:style-name="T9">n2<text:s text:c="2"/></text:span><text:span text:style-name="T7">48.150.296/0001-53</text:span></text:p>
            <text:p><text:span text:style-name="T10">NOTAS EXPLICATIVAS ÀS DEMONSTRAÇÕES CONTÁBEIS<text:s/></text:span><text:span text:style-name="T11">_</text:span><text:span text:style-name="T10">PARAOS EXERCÍCIOS</text:span></text:p>
            <text:p><text:span text:style-name="T12">FINDOS EM 31 DE DEZEMBRO DE 2025</text:span></text:p>
            <text:p><text:span text:style-name="T13">NOTA 01- <text:s text:c="2"/>CONTEXTO OPERACIONAL</text:span></text:p>
            <text:p><text:span text:style-name="T14">A Associação Caritativa da Paróquia Nossa Senhora de Fátima é uma associação civil de<text:s/></text:span><text:span text:style-name="T12">direito<text:s/></text:span><text:span text:style-name="T14">privado, nos termos da Lei n!I 10.823/2003 e artigo 44, inciso IV e Parágrafo 1� do Código<text:s/></text:span><text:span text:style-name="T13">Ctvil<text:s/></text:span><text:span text:style-name="T14">Brasileiro, <text:s/>sem fins econômicos <text:s/>e lucrativos, de caráter <text:s/>religioso, educacional, <text:s/>cultural<text:s/></text:span><text:span text:style-name="T15">e<text:s text:c="2"/></text:span><text:span text:style-name="T12">de<text:s/></text:span><text:span text:style-name="T14">assistência social, sob a orientação da Igreja Católica Apostólica Romana.</text:span></text:p>
            <text:p><text:span text:style-name="T13">NOTA 02-APRESENTAÇÃO DAS DEMONSTRAÇÕES CONTÁBEIS</text:span></text:p>
            <text:p><text:span text:style-name="T14">A <text:s/>Associação <text:s/>mantém <text:s/>um <text:s/>sistema <text:s/>de <text:s/>escrituração <text:s/>uniforme <text:s/>dos <text:s/>seus <text:s/>atos <text:s/>e <text:s/>fatos administrativos, por meio de processo eletrônico. Os registros contábeis contêm o número de Identificação dos lançamentos relacionados ao respectivo documento de origem externa<text:s/></text:span><text:span text:style-name="T16">ou<text:s/></text:span><text:span text:style-name="T14">interna ou, na sua falta, em elementos que comprovem ou evidenciem fatos e a prática de atos administrativos.</text:span><text:span text:style-name="T17">-<text:s/></text:span><text:span text:style-name="T14">A <text:s/>documentação <text:s/>contábil <text:s/>é <text:s/>composta <text:s/>por <text:s/>todos <text:s/>os <text:s/>documentos, <text:s/>livros, papéis, <text:s/>registros <text:s/>e <text:s/>outras <text:s/>peças, <text:s/>que <text:s/>apoiam <text:s/>ou <text:s/>compõem <text:s/>a <text:s/>escrituração <text:s text:c="2"/>contábil.<text:s text:c="2"/></text:span><text:span text:style-name="T18">A<text:s/></text:span><text:span text:style-name="T14">documentação <text:s/>contábil é hábil, revestida <text:s/>das características intrínsecas <text:s/>ou <text:s/>extrínsecas essenciais, <text:s/>definidas <text:s/>na legislação, na técnica-contábil ou aceitas pelos "usos e costumes", sendo mantido em boa ordem. Atendendo, aos preceitos da Lei<text:s/></text:span><text:span text:style-name="T19">n!l<text:s text:c="2"/></text:span><text:span text:style-name="T14">6.407/1976 e a Resolução CFC n2 877/2000, que aprovou a NBC T 10.19 e posteriormente Resolução CFC n2 1409/12 - ITG 2002.</text:span></text:p>
            <text:p><text:span text:style-name="T13">NOTA 03<text:s/></text:span><text:span text:style-name="T14">-<text:s text:c="2"/></text:span><text:span text:style-name="T13">PRINCIPAIS PRÁTICAS CONTÁBEIS ADOTADAS</text:span></text:p>
            <text:p><text:span text:style-name="T14">a} A Associação adota em seus registros de Ativo, Passivo, Receitas<text:s/></text:span><text:span text:style-name="T20">e<text:s/></text:span><text:span text:style-name="T14">Despesas o <text:s/>regime de competência.</text:span></text:p>
            <text:p><text:span text:style-name="T14">b) Caixa e equivalentes de caixa: Está representado por moedas nacional em caixa, depósitos bancários e<text:s/></text:span><text:span text:style-name="T21">de<text:s/></text:span><text:span text:style-name="T14">aplicações financeiras de curtíssimo prazo,<text:s/></text:span><text:span text:style-name="T21">que<text:s/></text:span><text:span text:style-name="T22">já<text:s/></text:span><text:span text:style-name="T14">incorporam os rendimentos e possui mínimo risco de liquidez.</text:span></text:p>
            <text:p><text:span text:style-name="T14">e) Imobilizado: Está representado por bens de vida útil superior a</text:span><text:span text:style-name="T23">.</text:span><text:span text:style-name="T14">um ano e seus valores estão registr�dos ao custo de aquisição diminuídos da depreciação calculada as taxas usuais.</text:span></text:p>
            <text:p><text:span text:style-name="T14">d) Obrigações sociais trabalhistas: Está representado por<text:s/></text:span><text:span text:style-name="T21">obrigações<text:s/></text:span><text:span text:style-name="T14">trabalhistas vencíveis no próximo exercício.</text:span></text:p>
            <text:p><text:span text:style-name="T14">e) trnpôstos taxas e contribuições�Está representado por encargos e impostos Incidentes sobre</text:span></text:p>
            <text:p><text:span text:style-name="T24">a<text:s/></text:span><text:span text:style-name="T14">remuneração dos colabof'êldores que vencerão no próximo exercício.<text:s text:c="42"/></text:span><text:span text:style-name="T25">�</text:span></text:p>
            <text:p><text:span text:style-name="T14">f)<text:s text:c="2"/></text:span><text:span text:style-name="T21">Provisaes<text:s text:c="2"/></text:span><text:span text:style-name="T14">trabalhist&lt;c1S</text:span><text:span text:style-name="T17">!<text:s text:c="2"/></text:span><text:span text:style-name="T26">Está<text:s text:c="2"/></text:span><text:span text:style-name="T21">representado <text:s/>pela<text:s text:c="2"/></text:span><text:span text:style-name="T14">provisão<text:s/></text:span><text:span text:style-name="T21">das<text:s text:c="2"/></text:span><text:span text:style-name="T14">férias<text:s text:c="2"/></text:span><text:span text:style-name="T27">e <text:s/>de<text:s text:c="2"/></text:span><text:span text:style-name="T14">seus<text:s text:c="2"/></text:span><text:span text:style-name="T21">respectivos</text:span></text:p>
            <text:p><text:span text:style-name="T28">•""""º'<text:s/></text:span><text:span text:style-name="T14">sociais,<text:s/></text:span><text:span text:style-name="T9">..,n,lv•••<text:s text:c="3"/></text:span><text:span text:style-name="T14">,r.,'1ir do<text:s/></text:span><text:span text:style-name="T9">próxi""'<text:s/></text:span><text:span text:style-name="T14">exarcfcto.- <text:s text:c="7"/>--n.n.,o,s._v""º"'<text:s text:c="2"/></text:span><text:span text:style-name="T25">�</text:span></text:p>
            <text:p><text:span text:style-name="T29">Scanned wlth<text:s text:c="6"/></text:span><text:span text:style-name="T30">;</text:span></text:p>
            <text:p><text:span text:style-name="T31">Cil</text:span><text:span text:style-name="T32">Cam</text:span><text:span text:style-name="T16">ScanneT</text:span><text:span text:style-name="T33">·</text:span><text:span text:style-name="T34">\</text:span></text:p>
          </table:table-cell>
          <table:covered-table-cell table:number-columns-repeated="21"/>
          <table:table-cell table:number-columns-repeated="16362"/>
        </table:table-row>
        <table:table-row table:style-name="ro2">
          <table:covered-table-cell/>
          <table:covered-table-cell table:number-columns-repeated="21"/>
          <table:table-cell table:number-columns-repeated="16362"/>
        </table:table-row>
        <table:table-row table:style-name="ro3">
          <table:table-cell table:number-columns-spanned="19" table:number-rows-spanned="1" table:style-name="ce15">
            <draw:custom-shape svg:x="0.72479in" svg:y="0.00984in" svg:width="1.49653in" svg:height="0in" draw:z-index="6" draw:id="id5" draw:style-name="a7" draw:name="Shape 7">
              <svg:title/>
              <svg:desc/>
              <draw:enhanced-geometry xmlns:dr3d="urn:oasis:names:tc:opendocument:xmlns:dr3d:1.0" draw:type="non-primitive" svg:viewBox="0 0 1368425 0" draw:enhanced-path="M 0 0 L 136825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368425"/>
                <draw:equation draw:name="f7" draw:formula="?f4 / 0"/>
                <draw:equation draw:name="f8" draw:formula="0 / ?f6"/>
                <draw:equation draw:name="f9" draw:formula="1368425 / ?f6"/>
                <draw:equation draw:name="f10" draw:formula="0 / ?f7"/>
              </draw:enhanced-geometry>
            </draw:custom-shape>
          </table:table-cell>
          <table:covered-table-cell table:number-columns-repeated="18"/>
          <table:table-cell table:number-columns-spanned="3" table:number-rows-spanned="1" table:style-name="ce15"/>
          <table:covered-table-cell table:number-columns-repeated="2"/>
          <table:table-cell table:number-columns-repeated="16362"/>
        </table:table-row>
        <table:table-row table:style-name="ro4">
          <table:table-cell office:value-type="string" table:number-columns-spanned="22" table:number-rows-spanned="1" table:style-name="ce15">
            <text:p><text:span text:style-name="T2">g) <text:s/>Recursos <text:s/>pendentes <text:s/>de <text:s/>convênio <text:s/>- <text:s text:c="2"/>Passivo <text:s/>circulante: <text:s/>Está <text:s/>representado <text:s/>por <text:s/>saldo <text:s/>de</text:span></text:p>
            <text:p><text:span text:style-name="T2">Recursos de convênios conforme segue:</text:span></text:p>
          </table:table-cell>
          <table:covered-table-cell table:number-columns-repeated="21"/>
          <table:table-cell table:number-columns-repeated="16362"/>
        </table:table-row>
        <table:table-row table:style-name="ro5">
          <table:table-cell table:number-columns-spanned="10" table:number-rows-spanned="1" table:style-name="ce206"/>
          <table:covered-table-cell table:number-columns-repeated="9"/>
          <table:table-cell office:value-type="string" table:number-columns-spanned="2" table:number-rows-spanned="1" table:style-name="ce217">
            <text:p><text:span text:style-name="T1">Área de Atuação</text:span></text:p>
          </table:table-cell>
          <table:covered-table-cell/>
          <table:table-cell office:value-type="float" office:value="2025" table:number-columns-spanned="6" table:number-rows-spanned="1" table:style-name="ce218">
            <text:p>2025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6">
          <table:table-cell office:value-type="string" table:number-columns-spanned="10" table:number-rows-spanned="1" table:style-name="ce201">
            <text:p><text:span text:style-name="T2">Secretária Municipal da Educação de Guarulhos - SP - Termo de Colaboração n!! 3624/2021.</text:span></text:p>
          </table:table-cell>
          <table:covered-table-cell table:number-columns-repeated="9"/>
          <table:table-cell office:value-type="string" table:number-columns-spanned="2" table:number-rows-spanned="1" table:style-name="ce219">
            <text:p><text:span text:style-name="T2">Educação</text:span></text:p>
          </table:table-cell>
          <table:covered-table-cell/>
          <table:table-cell office:value-type="float" office:value="232784.63" table:number-columns-spanned="6" table:number-rows-spanned="1" table:style-name="ce220">
            <text:p>232.784,63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7">
          <table:table-cell office:value-type="string" table:number-columns-spanned="10" table:number-rows-spanned="1" table:style-name="ce198">
            <text:p><text:span text:style-name="T2">CNBB (Conferência Nacional dos Bispos<text:s/></text:span><text:span text:style-name="T1">do Brasil)<text:s/></text:span><text:span text:style-name="T2">através dos Contratos n!! 252_2025.</text:span></text:p>
            <text:p><text:span text:style-name="T2">- Atendimento direto: &gt;&gt;&gt;&gt;&gt;&gt;&gt;&gt;&gt;&gt;&gt;&gt;&gt;&gt;&gt;&gt;&gt;&gt;&gt;&gt;&gt;&gt;&gt;<text:s text:c="6"/></text:span><text:span text:style-name="T35">29</text:span></text:p>
            <text:p><text:span text:style-name="T2">- Atendimento<text:s/></text:span><text:span text:style-name="T36">à<text:s/></text:span><text:span text:style-name="T2">população: »&gt;»&gt;»»»&gt;»»&gt;<text:s text:c="4"/></text:span><text:span text:style-name="T37">190</text:span></text:p>
            <text:p><text:span text:style-name="T2">- Total de Pessoas Atendidas:&gt;&gt;&gt;&gt;&gt;&gt;&gt;&gt;&gt;&gt;&gt;&gt;&gt;&gt;&gt;&gt;&gt;<text:s text:c="5"/></text:span><text:span text:style-name="T38">219</text:span></text:p>
          </table:table-cell>
          <table:covered-table-cell table:number-columns-repeated="9"/>
          <table:table-cell office:value-type="string" table:number-columns-spanned="2" table:number-rows-spanned="1" table:style-name="ce211">
            <text:p><text:span text:style-name="T39">..</text:span></text:p>
            <text:p><text:span text:style-name="T40">.</text:span></text:p>
          </table:table-cell>
          <table:covered-table-cell/>
          <table:table-cell office:value-type="float" office:value="32749.22" table:number-columns-spanned="6" table:number-rows-spanned="1" table:style-name="ce212">
            <text:p>32.749,22</text:p>
          </table:table-cell>
          <table:covered-table-cell table:number-columns-repeated="5"/>
          <table:table-cell table:style-name="ce2"/>
          <table:table-cell table:number-columns-spanned="3" table:number-rows-spanned="1" table:style-name="ce15"/>
          <table:covered-table-cell table:number-columns-repeated="2"/>
          <table:table-cell table:number-columns-repeated="16362"/>
        </table:table-row>
        <table:table-row table:style-name="ro8">
          <table:table-cell office:value-type="string" table:number-columns-spanned="10" table:number-rows-spanned="1" table:style-name="ce198">
            <text:p><text:span text:style-name="T2">Projeto<text:s/></text:span><text:span text:style-name="T41">CURIA PIOSECANA</text:span></text:p>
          </table:table-cell>
          <table:covered-table-cell table:number-columns-repeated="9"/>
          <table:table-cell table:number-columns-spanned="2" table:number-rows-spanned="1" table:style-name="ce213"/>
          <table:covered-table-cell/>
          <table:table-cell office:value-type="float" office:value="8910.69" table:number-columns-spanned="6" table:number-rows-spanned="1" table:style-name="ce214">
            <text:p>8.910,69</text:p>
          </table:table-cell>
          <table:covered-table-cell table:number-columns-repeated="5"/>
          <table:table-cell table:style-name="ce4"/>
          <table:table-cell table:number-columns-spanned="3" table:number-rows-spanned="1" table:style-name="ce46"/>
          <table:covered-table-cell table:number-columns-repeated="2"/>
          <table:table-cell table:number-columns-repeated="16362"/>
        </table:table-row>
        <table:table-row table:style-name="ro6">
          <table:table-cell office:value-type="string" table:number-columns-spanned="10" table:number-rows-spanned="1" table:style-name="ce198">
            <text:p><text:span text:style-name="T2">Execução do Termo de Colaboração<text:s/></text:span><text:span text:style-name="T42">ne<text:s/></text:span><text:span text:style-name="T3">6427/2024,<text:s/></text:span><text:span text:style-name="T2">referente a Emenda Parlamentar<text:s/></text:span><text:span text:style-name="T43">n2<text:s text:c="2"/></text:span><text:span text:style-name="T2">35.18800.2024.0002.</text:span></text:p>
          </table:table-cell>
          <table:covered-table-cell table:number-columns-repeated="9"/>
          <table:table-cell office:value-type="string" table:number-columns-spanned="2" table:number-rows-spanned="1" table:style-name="ce215">
            <text:p><text:span text:style-name="T2">Assistência Social</text:span></text:p>
          </table:table-cell>
          <table:covered-table-cell/>
          <table:table-cell office:value-type="float" office:value="653.23" table:number-columns-spanned="6" table:number-rows-spanned="1" table:style-name="ce216">
            <text:p>653,23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9">
          <table:table-cell office:value-type="string" table:number-columns-spanned="10" table:number-rows-spanned="1" table:style-name="ce205">
            <text:p><text:span text:style-name="T44">Totais</text:span></text:p>
          </table:table-cell>
          <table:covered-table-cell table:number-columns-repeated="9"/>
          <table:table-cell table:number-columns-spanned="2" table:number-rows-spanned="1" table:style-name="ce206"/>
          <table:covered-table-cell/>
          <table:table-cell office:value-type="float" office:value="356251.37" table:number-columns-spanned="6" table:number-rows-spanned="1" table:style-name="ce207">
            <text:p>356.251,37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10">
          <table:table-cell office:value-type="string" table:number-columns-spanned="22" table:number-rows-spanned="1" table:style-name="ce15">
            <text:p><text:span text:style-name="T2">h) As receitas e despesas da Associação,<text:s/></text:span><text:span text:style-name="T35">são<text:s text:c="2"/></text:span><text:span text:style-name="T2">registrados segundo a sua realização, conforme preceitos do regime de competência.</text:span></text:p>
            <text:p><text:span text:style-name="T45">NOTA 04- <text:s text:c="2"/>SUBVENÇOES (CONYENIOS) GOVERNAMENTAIS E NÃO GOVERNAMENTAIS</text:span></text:p>
            <text:p><text:span text:style-name="T2">A Associação, aplicou os recursos capitados de subvenção (convênios) governamentais e não governamentai�no exercício de 2025, confonne segue:</text:span></text:p>
          </table:table-cell>
          <table:covered-table-cell table:number-columns-repeated="21"/>
          <table:table-cell table:number-columns-repeated="16362"/>
        </table:table-row>
        <table:table-row table:style-name="ro11">
          <table:table-cell office:value-type="string" table:number-columns-spanned="6" table:number-rows-spanned="2" table:style-name="ce208">
            <text:p><text:span text:style-name="T44">Convênios</text:span></text:p>
          </table:table-cell>
          <table:covered-table-cell table:number-columns-repeated="5"/>
          <table:table-cell office:value-type="string" table:number-columns-spanned="5" table:number-rows-spanned="2" table:style-name="ce209">
            <text:p><text:span text:style-name="T44">Área de Atuação</text:span></text:p>
          </table:table-cell>
          <table:covered-table-cell table:number-columns-repeated="4"/>
          <table:table-cell office:value-type="float" office:value="2025" table:number-columns-spanned="7" table:number-rows-spanned="1" table:style-name="ce210">
            <text:p>2025</text:p>
          </table:table-cell>
          <table:covered-table-cell table:number-columns-repeated="6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12">
          <table:covered-table-cell/>
          <table:covered-table-cell table:number-columns-repeated="5"/>
          <table:covered-table-cell/>
          <table:covered-table-cell table:number-columns-repeated="4"/>
          <table:table-cell office:value-type="string" table:style-name="ce5">
            <text:p><text:span text:style-name="T46">R$</text:span></text:p>
          </table:table-cell>
          <table:table-cell office:value-type="string" table:number-columns-spanned="6" table:number-rows-spanned="1" table:style-name="ce209">
            <text:p><text:span text:style-name="T44">N2de Beneficiados</text:span>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13">
          <table:table-cell office:value-type="string" table:number-columns-spanned="6" table:number-rows-spanned="1" table:style-name="ce198">
            <text:p><text:span text:style-name="T2">Fundo Municipal da Assistência Social de Guarulhos -<text:s/></text:span><text:span text:style-name="T41">SP<text:s/></text:span><text:span text:style-name="T2">-Termo<text:s/></text:span><text:span text:style-name="T41">de Colaboração<text:s/></text:span><text:span text:style-name="T47">n2</text:span></text:p>
            <text:p><text:span text:style-name="T2">3627<text:s text:c="2"/></text:span><text:span text:style-name="T44">2024.<text:s text:c="3"/></text:span><text:span text:style-name="T41">•</text:span></text:p>
          </table:table-cell>
          <table:covered-table-cell table:number-columns-repeated="5"/>
          <table:table-cell office:value-type="string" table:number-columns-spanned="5" table:number-rows-spanned="1" table:style-name="ce201">
            <text:p><text:span text:style-name="T2">Assistência Social</text:span></text:p>
          </table:table-cell>
          <table:covered-table-cell table:number-columns-repeated="4"/>
          <table:table-cell office:value-type="float" office:value="126000" table:style-name="ce6">
            <text:p>126.000,00</text:p>
          </table:table-cell>
          <table:table-cell office:value-type="float" office:value="30" table:number-columns-spanned="6" table:number-rows-spanned="1" table:style-name="ce202">
            <text:p>30</text:p>
          </table:table-cell>
          <table:covered-table-cell table:number-columns-repeated="5"/>
          <table:table-cell table:style-name="ce2"/>
          <table:table-cell table:number-columns-spanned="3" table:number-rows-spanned="1" table:style-name="ce15"/>
          <table:covered-table-cell table:number-columns-repeated="2"/>
          <table:table-cell table:number-columns-repeated="16362"/>
        </table:table-row>
        <table:table-row table:style-name="ro14">
          <table:table-cell office:value-type="string" table:number-columns-spanned="6" table:number-rows-spanned="1" table:style-name="ce201">
            <text:p><text:span text:style-name="T2">Secretária Municipal da Educação de Guarulhos - SP - Termo de Colaboração nit 3624/2021.</text:span></text:p>
          </table:table-cell>
          <table:covered-table-cell table:number-columns-repeated="5"/>
          <table:table-cell office:value-type="string" table:number-columns-spanned="5" table:number-rows-spanned="1" table:style-name="ce203">
            <text:p><text:span text:style-name="T2">Educação</text:span></text:p>
          </table:table-cell>
          <table:covered-table-cell table:number-columns-repeated="4"/>
          <table:table-cell office:value-type="string" table:style-name="ce7">
            <text:p><text:span text:style-name="T35">1.065 .873,12</text:span></text:p>
          </table:table-cell>
          <table:table-cell office:value-type="float" office:value="86" table:number-columns-spanned="6" table:number-rows-spanned="1" table:style-name="ce202">
            <text:p>86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9">
          <table:table-cell office:value-type="string" table:number-columns-spanned="11" table:number-rows-spanned="1" table:style-name="ce198">
            <text:p><text:span text:style-name="T2">Emenda Parlamentar - <text:s/>Termo de Colaboração<text:s/></text:span><text:span text:style-name="T48">nº<text:s/></text:span><text:span text:style-name="T35">6427/2024</text:span></text:p>
          </table:table-cell>
          <table:covered-table-cell table:number-columns-repeated="10"/>
          <table:table-cell office:value-type="float" office:value="85540.57" table:style-name="ce8">
            <text:p>85.540,57</text:p>
          </table:table-cell>
          <table:table-cell office:value-type="float" office:value="327" table:number-columns-spanned="6" table:number-rows-spanned="1" table:style-name="ce204">
            <text:p>327</text:p>
          </table:table-cell>
          <table:covered-table-cell table:number-columns-repeated="5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/>
        </table:table-row>
        <table:table-row table:style-name="ro15">
          <table:table-cell office:value-type="string" table:number-columns-spanned="11" table:number-rows-spanned="1" table:style-name="ce198">
            <text:p><text:span text:style-name="T41">CONFER�NCIA NACIONAL<text:s/></text:span><text:span text:style-name="T2">DOS BISPOS DO<text:s/></text:span><text:span text:style-name="T49">BRASIL-<text:s/></text:span><text:span text:style-name="T2">CNBB CONTRATO 252_2025</text:span></text:p>
          </table:table-cell>
          <table:covered-table-cell table:number-columns-repeated="10"/>
          <table:table-cell office:value-type="float" office:value="1250.78" table:style-name="ce9">
            <text:p>1.250,78</text:p>
          </table:table-cell>
          <table:table-cell office:value-type="string" table:number-columns-spanned="6" table:number-rows-spanned="1" table:style-name="ce198">
            <text:p><text:span text:style-name="T2">Atendimentos Direto:<text:s text:c="6"/></text:span><text:span text:style-name="T35">29<text:s/></text:span><text:span text:style-name="T2">População:190</text:span></text:p>
            <text:p><text:span text:style-name="T2">Total: <text:s text:c="6"/>219</text:span></text:p>
          </table:table-cell>
          <table:covered-table-cell table:number-columns-repeated="5"/>
          <table:table-cell table:style-name="ce2"/>
          <table:table-cell table:number-columns-spanned="3" table:number-rows-spanned="1" table:style-name="ce15"/>
          <table:covered-table-cell table:number-columns-repeated="2"/>
          <table:table-cell table:number-columns-repeated="16362" table:style-name="ce1"/>
        </table:table-row>
        <table:table-row table:style-name="ro16">
          <table:table-cell office:value-type="string" table:number-columns-spanned="11" table:number-rows-spanned="2" table:style-name="ce198">
            <text:p><text:span text:style-name="T2">CURIA DIOCESANA DE GUARUlHOS<text:s/></text:span><text:span text:style-name="T49">DOAÇÃO</text:span></text:p>
            <text:p><text:span text:style-name="T2">(SEM CONTRATO)</text:span></text:p>
          </table:table-cell>
          <table:covered-table-cell table:number-columns-repeated="10"/>
          <table:table-cell office:value-type="float" office:value="8689.42" table:number-columns-spanned="1" table:number-rows-spanned="2" table:style-name="ce199">
            <text:p>8.689,42</text:p>
          </table:table-cell>
          <table:table-cell table:number-columns-spanned="3" table:number-rows-spanned="2" table:style-name="ce16"/>
          <table:covered-table-cell table:number-columns-repeated="2"/>
          <table:table-cell table:number-columns-spanned="3" table:number-rows-spanned="1" table:style-name="ce98">
            <draw:frame draw:z-index="2" draw:id="id1" draw:style-name="a3" draw:name="image1.jpeg" svg:x="0in" svg:y="0.1875in" svg:width="0.68137in" svg:height="1.3085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2"/>
          <table:table-cell table:style-name="ce4"/>
          <table:table-cell table:number-columns-spanned="3" table:number-rows-spanned="1" table:style-name="ce46"/>
          <table:covered-table-cell table:number-columns-repeated="2"/>
          <table:table-cell table:number-columns-repeated="16362" table:style-name="ce1"/>
        </table:table-row>
        <table:table-row table:style-name="ro17">
          <table:covered-table-cell/>
          <table:covered-table-cell table:number-columns-repeated="10"/>
          <table:covered-table-cell/>
          <table:covered-table-cell/>
          <table:covered-table-cell table:number-columns-repeated="2"/>
          <table:table-cell table:number-columns-spanned="3" table:number-rows-spanned="2" table:style-name="ce24"/>
          <table:covered-table-cell table:number-columns-repeated="2"/>
          <table:table-cell table:style-name="ce4"/>
          <table:table-cell table:number-columns-spanned="3" table:number-rows-spanned="1" table:style-name="ce46"/>
          <table:covered-table-cell table:number-columns-repeated="2"/>
          <table:table-cell table:number-columns-repeated="16362" table:style-name="ce1"/>
        </table:table-row>
        <table:table-row table:style-name="ro6">
          <table:table-cell office:value-type="string" table:number-columns-spanned="11" table:number-rows-spanned="1" table:style-name="ce200">
            <text:p><text:span text:style-name="T50">Totais</text:span></text:p>
          </table:table-cell>
          <table:covered-table-cell table:number-columns-repeated="10"/>
          <table:table-cell office:value-type="string" table:style-name="ce10">
            <text:p><text:span text:style-name="T35">1.287.</text:span><text:span text:style-name="T1">735,89</text:span></text:p>
          </table:table-cell>
          <table:table-cell table:number-columns-spanned="3" table:number-rows-spanned="1" table:style-name="ce16"/>
          <table:covered-table-cell table:number-columns-repeated="2"/>
          <table:covered-table-cell/>
          <table:covered-table-cell table:number-columns-repeated="2"/>
          <table:table-cell table:style-name="ce3"/>
          <table:table-cell table:number-columns-spanned="3" table:number-rows-spanned="1" table:style-name="ce24"/>
          <table:covered-table-cell table:number-columns-repeated="2"/>
          <table:table-cell table:number-columns-repeated="16362" table:style-name="ce1"/>
        </table:table-row>
        <table:table-row table:style-name="ro18">
          <table:table-cell office:value-type="string" table:number-columns-spanned="22" table:number-rows-spanned="1" table:style-name="ce102">
            <text:p><text:span text:style-name="T51">Scaffl'IW<text:s/></text:span><text:span text:style-name="T52">with</text:span></text:p>
            <text:p><text:span text:style-name="T53">GI</text:span><text:span text:style-name="T2">CamSca</text:span><text:span text:style-name="T54">"</text:span><text:span text:style-name="T2">nét</text:span><text:span text:style-name="T55">"</text:span></text:p>
            <text:p><text:span text:style-name="T56">• <text:s text:c="2"/>• <text:s text:c="2"/>• <text:s text:c="11"/>•. <text:s text:c="15"/>• <text:s text:c="3"/>• <text:s text:c="6"/>0 <text:s text:c="3"/>•• <text:s text:c="6"/>1. <text:s text:c="17"/>V <text:s text:c="6"/>••�</text:span></text:p>
          </table:table-cell>
          <table:covered-table-cell table:number-columns-repeated="7"/>
          <table:covered-table-cell>
            <draw:frame draw:z-index="3" draw:id="id2" draw:style-name="a4" draw:name="image2.jpeg" svg:x="0.00198in" svg:y="1.08306in" svg:width="2.08419in" svg:height="0.120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covered-table-cell table:number-columns-repeated="2"/>
          <table:covered-table-cell>
            <draw:frame draw:z-index="4" draw:id="id3" draw:style-name="a5" draw:name="image3.jpeg" svg:x="0.3602in" svg:y="1.65721in" svg:width="0.64129in" svg:height="0.06676in" style:rel-width="scale" style:rel-height="scale">
              <draw:image xlink:href="media/image3.jpeg" xlink:type="simple" xlink:show="embed" xlink:actuate="onLoad"/>
              <svg:title/>
              <svg:desc/>
            </draw:frame>
          </table:covered-table-cell>
          <table:covered-table-cell table:number-columns-repeated="5"/>
          <table:covered-table-cell>
            <draw:frame draw:z-index="5" draw:id="id4" draw:style-name="a6" draw:name="image4.jpeg" svg:x="0.04556in" svg:y="1.61715in" svg:width="1.08218in" svg:height="0.10682in" style:rel-width="scale" style:rel-height="scale">
              <draw:image xlink:href="media/image4.jpeg" xlink:type="simple" xlink:show="embed" xlink:actuate="onLoad"/>
              <svg:title/>
              <svg:desc/>
            </draw:frame>
          </table:covered-table-cell>
          <table:covered-table-cell table:number-columns-repeated="4"/>
          <table:table-cell table:number-columns-repeated="16362" table:style-name="ce1"/>
        </table:table-row>
        <table:table-row table:style-name="ro19">
          <table:table-cell office:value-type="string" table:number-columns-spanned="21" table:number-rows-spanned="1" table:style-name="ce15">
            <text:p><text:span text:style-name="T57">NOTA<text:s/></text:span><text:span text:style-name="T58">OS<text:s/></text:span><text:span text:style-name="T59">-<text:s text:c="2"/></text:span><text:span text:style-name="T58">DOAÇÕES RECEBIDAS/OUTRAS RECEITAS</text:span></text:p>
            <text:p><text:span text:style-name="T60">A Associação destinou também recursos não governamentais para atendimento a famllias de baixa renda, com o fornecimento de cestas básicas, conforme segue:</text:span></text:p>
          </table:table-cell>
          <table:covered-table-cell table:number-columns-repeated="20"/>
          <table:table-cell table:number-columns-repeated="16363" table:style-name="ce1"/>
        </table:table-row>
        <table:table-row table:style-name="ro20">
          <table:table-cell office:value-type="string" table:number-columns-spanned="7" table:number-rows-spanned="1" table:style-name="ce103">
            <text:p><text:span text:style-name="T57">Destinação de Recursos</text:span></text:p>
          </table:table-cell>
          <table:covered-table-cell table:number-columns-repeated="6"/>
          <table:table-cell office:value-type="float" office:value="1" table:number-columns-spanned="2" table:number-rows-spanned="1" table:style-name="ce105">
            <text:p>1</text:p>
          </table:table-cell>
          <table:covered-table-cell/>
          <table:table-cell office:value-type="string" table:number-columns-spanned="6" table:number-rows-spanned="1" table:style-name="ce107">
            <text:p><text:span text:style-name="T61">Famílias<text:s text:c="6"/></text:span><text:span text:style-name="T62">1<text:s text:c="4"/></text:span><text:span text:style-name="T61">Usuários</text:span></text:p>
          </table:table-cell>
          <table:covered-table-cell table:number-columns-repeated="5"/>
          <table:table-cell table:number-columns-spanned="6" table:number-rows-spanned="1" table:style-name="ce24"/>
          <table:covered-table-cell table:number-columns-repeated="5"/>
          <table:table-cell table:number-columns-repeated="16363" table:style-name="ce1"/>
        </table:table-row>
        <table:table-row table:style-name="ro21">
          <table:table-cell office:value-type="string" table:number-columns-spanned="7" table:number-rows-spanned="1" table:style-name="ce108">
            <text:p><text:span text:style-name="T63">  Famílias atendidas                                 </text:span></text:p>
          </table:table-cell>
          <table:covered-table-cell table:number-columns-repeated="6"/>
          <table:table-cell office:value-type="float" office:value="1" table:number-columns-spanned="2" table:number-rows-spanned="1" table:style-name="ce105">
            <text:p>1</text:p>
          </table:table-cell>
          <table:covered-table-cell/>
          <table:table-cell office:value-type="string" table:number-columns-spanned="6" table:number-rows-spanned="1" table:style-name="ce35">
            <text:p><text:span text:style-name="T63">               278 </text:span><text:span text:style-name="T64">I             </text:span><text:span text:style-name="T65">327  </text:span></text:p>
          </table:table-cell>
          <table:covered-table-cell table:number-columns-repeated="5"/>
          <table:table-cell table:number-columns-spanned="6" table:number-rows-spanned="1" table:style-name="ce24"/>
          <table:covered-table-cell table:number-columns-repeated="5"/>
          <table:table-cell table:number-columns-repeated="16363" table:style-name="ce1"/>
        </table:table-row>
        <table:table-row table:style-name="ro8">
          <table:table-cell office:value-type="string" table:number-columns-spanned="15" table:number-rows-spanned="1" table:style-name="ce197">
            <text:p><text:span text:style-name="T66">Recursos Aplicados</text:span></text:p>
          </table:table-cell>
          <table:covered-table-cell table:number-columns-repeated="14"/>
          <table:table-cell table:number-columns-spanned="6" table:number-rows-spanned="1" table:style-name="ce46"/>
          <table:covered-table-cell table:number-columns-repeated="5"/>
          <table:table-cell table:number-columns-repeated="16363" table:style-name="ce1"/>
        </table:table-row>
        <table:table-row table:style-name="ro22">
          <table:table-cell office:value-type="string" table:number-columns-spanned="7" table:number-rows-spanned="1" table:style-name="ce108">
            <text:p><text:span text:style-name="T60">Recursos Aplicados</text:span></text:p>
          </table:table-cell>
          <table:covered-table-cell table:number-columns-repeated="6"/>
          <table:table-cell office:value-type="string" table:number-columns-spanned="8" table:number-rows-spanned="1" table:style-name="ce114">
            <text:p><text:span text:style-name="T67">1<text:s text:c="8"/></text:span><text:span text:style-name="T68">66.728,70</text:span></text:p>
          </table:table-cell>
          <table:covered-table-cell table:number-columns-repeated="7"/>
          <table:table-cell table:number-columns-spanned="6" table:number-rows-spanned="1" table:style-name="ce46"/>
          <table:covered-table-cell table:number-columns-repeated="5"/>
          <table:table-cell table:number-columns-repeated="16363" table:style-name="ce1"/>
        </table:table-row>
        <table:table-row table:style-name="ro23">
          <table:table-cell office:value-type="string" table:number-columns-spanned="21" table:number-rows-spanned="1" table:style-name="ce15">
            <text:p><text:span text:style-name="T57">NOTA 06- <text:s text:c="2"/>CONTRAPRESTAÇÕES</text:span></text:p>
            <text:p><text:span text:style-name="T59">A<text:s text:c="3"/></text:span><text:span text:style-name="T60">Associação <text:s/>não <text:s/>recebe <text:s/>nenhuma <text:s/>contraprestação <text:s/>dos <text:s/>beneficiados <text:s/>pelas <text:s/>atividades desenvolvidas.</text:span></text:p>
            <text:p><text:span text:style-name="T57">NOTA<text:s/></text:span><text:span text:style-name="T58">07 -APLICAÇÃO DOS RECURSOS RECEBIDOS</text:span></text:p>
            <text:p><text:span text:style-name="T60">Os recursos <text:s/>recebidos <text:s/>pela <text:s/>Associação <text:s/>foram <text:s/>aplicados <text:s/>integralmente <text:s/>em suas <text:s/>finalidades institucionais em conformidade com seu Estatuto Social e se encontram demonstrados em seu Balanço Patrimonial e Demonstração do Resultado do Exercício.</text:span></text:p>
            <text:p><text:span text:style-name="T58">NOTA OS-VOLUNTARIADO</text:span></text:p>
            <text:p><text:span text:style-name="T60">Embora a Associação além de seu quadro de funcionários e de Dirigentes, <text:s/>ainda conte com trabalhos voluntariados, não<text:s/></text:span><text:span text:style-name="T69">está<text:s/></text:span><text:span text:style-name="T60">apresentando em suas demonstrações esses valores, pelo motivo de não manter controle que possibilite a sua apuração e demonstração.</text:span></text:p>
            <text:p><text:span text:style-name="T58">NOTA 09<text:s/></text:span><text:span text:style-name="T59">-<text:s text:c="2"/></text:span><text:span text:style-name="T58">IMUNIDADES TRIBUTÃRIAS</text:span></text:p>
            <text:p><text:span text:style-name="T60">A Associação, não possui no exercício de 2025 a imunidade de contribuições previdenciárias.</text:span></text:p>
            <text:p><text:span text:style-name="T57">NOTA<text:s/></text:span><text:span text:style-name="T58">10- <text:s text:c="2"/>DESPESAS EM<text:s/></text:span><text:span text:style-name="T57">PROJETOS</text:span></text:p>
            <text:p><text:span text:style-name="T60">A Associação<text:s/></text:span><text:span text:style-name="T59">já<text:s/></text:span><text:span text:style-name="T60">apresentou na Demonstração <text:s/>do Resultado do Exercício as despesas de seus projetos de forma segregada.</text:span></text:p>
          </table:table-cell>
          <table:covered-table-cell table:number-columns-repeated="20"/>
          <table:table-cell table:number-columns-repeated="16363" table:style-name="ce1"/>
        </table:table-row>
        <table:table-row table:style-name="ro24">
          <table:table-cell office:value-type="string" table:number-columns-spanned="21" table:number-rows-spanned="1" table:style-name="ce24">
            <text:p><text:span text:style-name="T70">--<text:s/></text:span><text:span text:style-name="T60">Vice-Presidente</text:span></text:p>
            <text:p><text:span text:style-name="T71">Rafaol D</text:span><text:span text:style-name="T72">�<text:s text:c="10"/></text:span><text:span text:style-name="T71">da<text:s/></text:span><text:span text:style-name="T73">Silva<text:s/></text:span><text:span text:style-name="T74">CPF n</text:span><text:span text:style-name="T75">11</text:span><text:span text:style-name="T74">104</text:span><text:span text:style-name="T76">,</text:span><text:span text:style-name="T74">361.0S8-88 CRC 1SP191</text:span><text:span text:style-name="T76">,</text:span><text:span text:style-name="T74">015/0-7</text:span></text:p>
            <text:p><text:span text:style-name="T60">Contador</text:span></text:p>
            <text:p><text:span text:style-name="T77">Nota<text:s/></text:span><text:span text:style-name="T78">Explicativa<text:s/></text:span><text:span text:style-name="T77">Asso�31-12-�_Versão 01</text:span></text:p>
            <draw:g draw:z-index="7" draw:name="Group 8" draw:id="id8">
              <svg:title/>
              <svg:desc/>
              <draw:frame draw:id="id6" draw:style-name="a8" draw:name="image5.jpeg" svg:x="1.56481in" svg:y="0.31644in" svg:width="1.96395in" svg:height="0.97472in" style:rel-width="scale" style:rel-height="scale">
                <draw:image xlink:href="media/image5.jpeg" xlink:type="simple" xlink:show="embed" xlink:actuate="onLoad"/>
                <svg:title/>
                <svg:desc/>
              </draw:frame>
              <draw:frame draw:id="id7" draw:style-name="a11" draw:name="Textbox 10" svg:x="2.23883in" svg:y="1.10774in" svg:width="0.07431in" svg:height="0.14028in">
                <draw:text-box>
                  <text:p text:style-name="a10" text:class-names="" text:cond-style-name=""><text:span text:style-name="a9" text:class-names="">e</text:span></text:p>
                </draw:text-box>
                <svg:title/>
                <svg:desc/>
              </draw:frame>
            </draw:g>
          </table:table-cell>
          <table:covered-table-cell table:number-columns-repeated="20"/>
          <table:table-cell table:number-columns-repeated="16363" table:style-name="ce1"/>
        </table:table-row>
        <table:table-row table:style-name="ro25">
          <table:table-cell office:value-type="string" table:number-columns-spanned="21" table:number-rows-spanned="1" table:style-name="ce115">
            <text:p><text:span text:style-name="T79">Scanned wlth</text:span></text:p>
            <text:p><text:span text:style-name="T80">l</text:span><text:span text:style-name="T81">"<text:s text:c="2"/></text:span><text:span text:style-name="T82">CãmSc:anner</text:span><text:span text:style-name="T83">�</text:span></text:p>
          </table:table-cell>
          <table:covered-table-cell table:number-columns-repeated="20"/>
          <table:table-cell table:number-columns-repeated="16363" table:style-name="ce1"/>
        </table:table-row>
        <table:table-row table:style-name="ro26">
          <table:table-cell office:value-type="string" table:number-columns-spanned="26" table:number-rows-spanned="1" table:style-name="ce115">
            <text:p><text:span text:style-name="T84">Associação<text:s/></text:span><text:span text:style-name="T5">Caritativa<text:s/></text:span><text:span text:style-name="T84">da Paróquia<text:s/></text:span><text:span text:style-name="T5">Nossa Senhora de Fátima</text:span></text:p>
            <text:p><text:span text:style-name="T85">CNPJ<text:s/></text:span><text:span text:style-name="T86">nº<text:s/></text:span><text:span text:style-name="T85">48.150.296/0001-53</text:span></text:p>
            <text:p><text:span text:style-name="T87">Balanço Patrimonial em 31 de dezembro de 2025</text:span></text:p>
            <text:p><text:span text:style-name="T84">Ativo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21">
          <table:table-cell office:value-type="string" table:number-columns-spanned="3" table:number-rows-spanned="1" table:style-name="ce116">
            <text:p><text:span text:style-name="T88">Circulante</text:span></text:p>
          </table:table-cell>
          <table:covered-table-cell table:number-columns-repeated="2"/>
          <table:table-cell table:number-columns-spanned="5" table:number-rows-spanned="1" table:style-name="ce24"/>
          <table:covered-table-cell table:number-columns-repeated="4"/>
          <table:table-cell table:number-columns-spanned="8" table:number-rows-spanned="1" table:style-name="ce24"/>
          <table:covered-table-cell table:number-columns-repeated="7"/>
          <table:table-cell table:style-name="ce3"/>
          <table:table-cell table:number-columns-spanned="9" table:number-rows-spanned="1" table:style-name="ce24"/>
          <table:covered-table-cell table:number-columns-repeated="8"/>
          <table:table-cell table:style-name="ce3"/>
          <table:table-cell table:number-columns-repeated="16357"/>
        </table:table-row>
        <table:table-row table:style-name="ro27">
          <table:table-cell office:value-type="string" table:number-columns-spanned="8" table:number-rows-spanned="1" table:style-name="ce117">
            <text:p><text:span text:style-name="T89">Caixa<text:s/></text:span><text:span text:style-name="T90">e<text:s/></text:span><text:span text:style-name="T89">equivalentes de caixa</text:span></text:p>
            <text:p><text:span text:style-name="T5">Caixa</text:span></text:p>
            <text:p><text:span text:style-name="T88">Bancos conta movimento</text:span></text:p>
            <text:p><text:span text:style-name="T5">Aplicações financeiras</text:span></text:p>
            <draw:custom-shape svg:x="0.64739in" svg:y="0.26422in" svg:width="0in" svg:height="1.20139in" draw:z-index="12" draw:id="id11" draw:style-name="a14" draw:name="Shape 13">
              <svg:title/>
              <svg:desc/>
              <draw:enhanced-geometry xmlns:dr3d="urn:oasis:names:tc:opendocument:xmlns:dr3d:1.0" draw:type="non-primitive" svg:viewBox="0 0 0 1098550" draw:enhanced-path="M 0 1098530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098550"/>
                <draw:equation draw:name="f8" draw:formula="0 / ?f6"/>
                <draw:equation draw:name="f9" draw:formula="0 / ?f7"/>
                <draw:equation draw:name="f10" draw:formula="1098550 / ?f7"/>
              </draw:enhanced-geometry>
            </draw:custom-shape>
          </table:table-cell>
          <table:covered-table-cell table:number-columns-repeated="7"/>
          <table:table-cell office:value-type="string" table:number-columns-spanned="18" table:number-rows-spanned="1" table:style-name="ce118">
            <text:p><text:span text:style-name="T91">5.204,53</text:span></text:p>
            <text:p><text:span text:style-name="T92">1,00</text:span></text:p>
          </table:table-cell>
          <table:covered-table-cell table:number-columns-repeated="17"/>
          <table:table-cell table:style-name="ce2"/>
          <table:table-cell table:number-columns-repeated="16357"/>
        </table:table-row>
        <table:table-row table:style-name="ro8">
          <table:table-cell office:value-type="string" table:number-columns-spanned="16" table:number-rows-spanned="1" table:style-name="ce117">
            <text:p><text:span text:style-name="T84">Recursos<text:s/></text:span><text:span text:style-name="T5">sem<text:s/></text:span><text:span text:style-name="T88">Restrições·<text:s/></text:span><text:span text:style-name="T5">ASSOC.<text:s/></text:span><text:span text:style-name="T88">CURSO VESTIBULINHO</text:span></text:p>
          </table:table-cell>
          <table:covered-table-cell table:number-columns-repeated="15"/>
          <table:table-cell office:value-type="float" office:value="25264.95" table:number-columns-spanned="11" table:number-rows-spanned="1" table:style-name="ce119">
            <text:p>25.264,95</text:p>
          </table:table-cell>
          <table:covered-table-cell table:number-columns-repeated="10"/>
          <table:table-cell table:number-columns-repeated="16357"/>
        </table:table-row>
        <table:table-row table:style-name="ro28">
          <table:table-cell office:value-type="string" table:number-columns-spanned="16" table:number-rows-spanned="1" table:style-name="ce120">
            <text:p><text:span text:style-name="T88">Recursos com Restrições - CURIA</text:span></text:p>
          </table:table-cell>
          <table:covered-table-cell table:number-columns-repeated="15"/>
          <table:table-cell office:value-type="float" office:value="8910.58" table:number-columns-spanned="11" table:number-rows-spanned="1" table:style-name="ce119">
            <text:p>8.910,58</text:p>
          </table:table-cell>
          <table:covered-table-cell table:number-columns-repeated="10"/>
          <table:table-cell table:number-columns-repeated="16357"/>
        </table:table-row>
        <table:table-row table:style-name="ro29">
          <table:table-cell office:value-type="string" table:number-columns-spanned="16" table:number-rows-spanned="1" table:style-name="ce121">
            <text:p><text:span text:style-name="T93">Recursos com Restrições - CNBB</text:span></text:p>
          </table:table-cell>
          <table:covered-table-cell table:number-columns-repeated="15"/>
          <table:table-cell office:value-type="float" office:value="32749.22" table:number-columns-spanned="11" table:number-rows-spanned="1" table:style-name="ce122">
            <text:p>32.749,22</text:p>
          </table:table-cell>
          <table:covered-table-cell table:number-columns-repeated="10"/>
          <table:table-cell table:number-columns-repeated="16357"/>
        </table:table-row>
        <table:table-row table:style-name="ro22">
          <table:table-cell office:value-type="string" table:number-columns-spanned="16" table:number-rows-spanned="1" table:style-name="ce123">
            <text:p><text:span text:style-name="T5">Recursos com Restrições - ASSISTENCIA SOCIAL</text:span></text:p>
          </table:table-cell>
          <table:covered-table-cell table:number-columns-repeated="15"/>
          <table:table-cell office:value-type="float" office:value="8086.26" table:number-columns-spanned="11" table:number-rows-spanned="1" table:style-name="ce124">
            <text:p>8.086,26</text:p>
          </table:table-cell>
          <table:covered-table-cell table:number-columns-repeated="10"/>
          <table:table-cell table:number-columns-repeated="16357"/>
        </table:table-row>
        <table:table-row table:style-name="ro8">
          <table:table-cell office:value-type="string" table:number-columns-spanned="16" table:number-rows-spanned="1" table:style-name="ce125">
            <text:p><text:span text:style-name="T88">Recursos<text:s/></text:span><text:span text:style-name="T5">com<text:s/></text:span><text:span text:style-name="T88">Restrições - EP</text:span></text:p>
          </table:table-cell>
          <table:covered-table-cell table:number-columns-repeated="15"/>
          <table:table-cell office:value-type="float" office:value="653.23" table:number-columns-spanned="11" table:number-rows-spanned="1" table:style-name="ce126">
            <text:p>653,23</text:p>
          </table:table-cell>
          <table:covered-table-cell table:number-columns-repeated="10"/>
          <table:table-cell table:number-columns-repeated="16357"/>
        </table:table-row>
        <table:table-row table:style-name="ro28">
          <table:table-cell office:value-type="string" table:number-columns-spanned="16" table:number-rows-spanned="1" table:style-name="ce127">
            <text:p><text:span text:style-name="T88">Recursos com Restrições - Educação</text:span></text:p>
          </table:table-cell>
          <table:covered-table-cell table:number-columns-repeated="15"/>
          <table:table-cell office:value-type="float" office:value="313938.23" table:number-columns-spanned="11" table:number-rows-spanned="1" table:style-name="ce128">
            <text:p>313.938,23</text:p>
          </table:table-cell>
          <table:covered-table-cell table:number-columns-repeated="10"/>
          <table:table-cell table:number-columns-repeated="16357"/>
        </table:table-row>
        <table:table-row table:style-name="ro30">
          <table:table-cell office:value-type="string" table:number-columns-spanned="16" table:number-rows-spanned="1" table:style-name="ce117">
            <text:p><text:span text:style-name="T86">Total de Caixa<text:s/></text:span><text:span text:style-name="T94">e</text:span><text:span text:style-name="T86">equivalentes de caixa</text:span></text:p>
            <text:p><text:span text:style-name="T88">Creditas<text:s/></text:span><text:span text:style-name="T5">a receber Adiantamento de salarios</text:span></text:p>
          </table:table-cell>
          <table:covered-table-cell table:number-columns-repeated="15"/>
          <table:table-cell office:value-type="string" table:number-columns-spanned="11" table:number-rows-spanned="1" table:style-name="ce129">
            <text:p><text:span text:style-name="T95">394.808,00</text:span></text:p>
            <text:p><text:span text:style-name="T91">13.369,32</text:span></text:p>
          </table:table-cell>
          <table:covered-table-cell table:number-columns-repeated="10"/>
          <table:table-cell table:number-columns-repeated="16357"/>
        </table:table-row>
        <table:table-row table:style-name="ro31">
          <table:table-cell office:value-type="string" table:number-columns-spanned="16" table:number-rows-spanned="1" table:style-name="ce117">
            <text:p><text:span text:style-name="T5">Total do<text:s/></text:span><text:span text:style-name="T88">circulante</text:span></text:p>
          </table:table-cell>
          <table:covered-table-cell table:number-columns-repeated="15"/>
          <table:table-cell office:value-type="float" office:value="408177.32" table:number-columns-spanned="11" table:number-rows-spanned="1" table:style-name="ce130">
            <text:p>408.177,32</text:p>
          </table:table-cell>
          <table:covered-table-cell table:number-columns-repeated="10"/>
          <table:table-cell table:number-columns-repeated="16357"/>
        </table:table-row>
        <table:table-row table:style-name="ro21">
          <table:table-cell office:value-type="string" table:number-columns-spanned="16" table:number-rows-spanned="1" table:style-name="ce117">
            <text:p><text:span text:style-name="T5">Não<text:s/></text:span><text:span text:style-name="T88">circulante</text:span></text:p>
          </table:table-cell>
          <table:covered-table-cell table:number-columns-repeated="15"/>
          <table:table-cell table:number-columns-spanned="11" table:number-rows-spanned="1" table:style-name="ce24"/>
          <table:covered-table-cell table:number-columns-repeated="10"/>
          <table:table-cell table:number-columns-repeated="16357"/>
        </table:table-row>
        <table:table-row table:style-name="ro32">
          <table:table-cell office:value-type="string" table:number-columns-spanned="16" table:number-rows-spanned="1" table:style-name="ce117">
            <text:p><text:span text:style-name="T5">Imobilizado</text:span></text:p>
            <text:p><text:span text:style-name="T5">Custo<text:s/></text:span><text:span text:style-name="T88">de<text:s/></text:span><text:span text:style-name="T5">aquisição corrigido</text:span></text:p>
          </table:table-cell>
          <table:covered-table-cell table:number-columns-repeated="15"/>
          <table:table-cell office:value-type="float" office:value="84705.14" table:number-columns-spanned="11" table:number-rows-spanned="1" table:style-name="ce131">
            <text:p>84.705,14</text:p>
          </table:table-cell>
          <table:covered-table-cell table:number-columns-repeated="10"/>
          <table:table-cell table:number-columns-repeated="16357"/>
        </table:table-row>
        <table:table-row table:style-name="ro8">
          <table:table-cell office:value-type="string" table:number-columns-spanned="16" table:number-rows-spanned="1" table:style-name="ce125">
            <text:p><text:span text:style-name="T5">Depreciação<text:s/></text:span><text:span text:style-name="T89">acumulada</text:span></text:p>
          </table:table-cell>
          <table:covered-table-cell table:number-columns-repeated="15"/>
          <table:table-cell office:value-type="float" office:value="-82451.66" table:number-columns-spanned="11" table:number-rows-spanned="1" table:style-name="ce132">
            <text:p>-82.451,66</text:p>
          </table:table-cell>
          <table:covered-table-cell table:number-columns-repeated="10"/>
          <table:table-cell table:number-columns-repeated="16357"/>
        </table:table-row>
        <table:table-row table:style-name="ro33">
          <table:table-cell office:value-type="string" table:number-columns-spanned="16" table:number-rows-spanned="1" table:style-name="ce133">
            <text:p><text:span text:style-name="T5">Total do lmobllizado</text:span></text:p>
          </table:table-cell>
          <table:covered-table-cell table:number-columns-repeated="15"/>
          <table:table-cell office:value-type="float" office:value="2253.48" table:number-columns-spanned="11" table:number-rows-spanned="1" table:style-name="ce134">
            <text:p>2.253,48</text:p>
          </table:table-cell>
          <table:covered-table-cell table:number-columns-repeated="10"/>
          <table:table-cell table:number-columns-repeated="16357"/>
        </table:table-row>
        <table:table-row table:style-name="ro31">
          <table:table-cell office:value-type="string" table:number-columns-spanned="16" table:number-rows-spanned="1" table:style-name="ce117">
            <text:p><text:span text:style-name="T5">Total<text:s/></text:span><text:span text:style-name="T88">do<text:s/></text:span><text:span text:style-name="T5">não<text:s/></text:span><text:span text:style-name="T88">àrculante</text:span></text:p>
          </table:table-cell>
          <table:covered-table-cell table:number-columns-repeated="15"/>
          <table:table-cell office:value-type="float" office:value="2253.48" table:number-columns-spanned="11" table:number-rows-spanned="1" table:style-name="ce135">
            <text:p>2.253,48</text:p>
          </table:table-cell>
          <table:covered-table-cell table:number-columns-repeated="10"/>
          <table:table-cell table:number-columns-repeated="16357"/>
        </table:table-row>
        <table:table-row table:style-name="ro34">
          <table:table-cell office:value-type="string" table:number-columns-spanned="16" table:number-rows-spanned="1" table:style-name="ce117">
            <text:p><text:span text:style-name="T5">Total<text:s/></text:span><text:span text:style-name="T84">do Ativo</text:span></text:p>
          </table:table-cell>
          <table:covered-table-cell table:number-columns-repeated="3"/>
          <table:covered-table-cell>
            <draw:frame draw:z-index="10" draw:id="id9" draw:style-name="a12" draw:name="image6.png" svg:x="0.10912in" svg:y="0.14562in" svg:width="0.52063in" svg:height="0.69412in" style:rel-width="scale" style:rel-height="scale">
              <draw:image xlink:href="media/image6.png" xlink:type="simple" xlink:show="embed" xlink:actuate="onLoad"/>
              <svg:title/>
              <svg:desc/>
            </draw:frame>
          </table:covered-table-cell>
          <table:covered-table-cell table:number-columns-repeated="11"/>
          <table:table-cell office:value-type="float" office:value="410430.8" table:number-columns-spanned="11" table:number-rows-spanned="1" table:style-name="ce136">
            <text:p>410.430,80</text:p>
          </table:table-cell>
          <table:covered-table-cell table:number-columns-repeated="10"/>
          <table:table-cell table:number-columns-repeated="16357"/>
        </table:table-row>
        <table:table-row table:style-name="ro8">
          <table:table-cell office:value-type="string" table:number-columns-spanned="8" table:number-rows-spanned="1" table:style-name="ce137">
            <text:p><text:span text:style-name="T85">M<text:s text:c="3"/></text:span><text:span text:style-name="T96">-�<text:s text:c="14"/></text:span><text:span text:style-name="T92">Odoni</text:span></text:p>
          </table:table-cell>
          <table:covered-table-cell>
            <draw:frame draw:z-index="11" draw:id="id10" draw:style-name="a13" draw:name="image7.jpeg" svg:x="0.25678in" svg:y="0.15433in" svg:width="1.29489in" svg:height="0.52059in" style:rel-width="scale" style:rel-height="scale">
              <draw:image xlink:href="media/image7.jpeg" xlink:type="simple" xlink:show="embed" xlink:actuate="onLoad"/>
              <svg:title/>
              <svg:desc/>
            </draw:frame>
          </table:covered-table-cell>
          <table:covered-table-cell table:number-columns-repeated="6"/>
          <table:table-cell table:number-columns-spanned="8" table:number-rows-spanned="1" table:style-name="ce24"/>
          <table:covered-table-cell table:number-columns-repeated="7"/>
          <table:table-cell table:style-name="ce3"/>
          <table:table-cell office:value-type="string" table:number-columns-spanned="9" table:number-rows-spanned="2" table:style-name="ce125">
            <text:p><text:span text:style-name="T88">Rafael<text:s/></text:span><text:span text:style-name="T97">D</text:span><text:span text:style-name="T89">ia</text:span><text:span text:style-name="T98">�</text:span><text:span text:style-name="T97">a </text:span><text:span text:style-name="T99">Silv</text:span><text:span text:style-name="T88">a<text:s/></text:span><text:span text:style-name="T96">CPF<text:s/></text:span><text:span text:style-name="T100">n2<text:s text:c="2"/></text:span><text:span text:style-name="T96">104.361.058-88 CRC 1SP191.01S/0-7</text:span></text:p>
            <text:p><text:span text:style-name="T5">Contador</text:span></text:p>
          </table:table-cell>
          <table:covered-table-cell>
            <draw:custom-shape svg:x="0.48287in" svg:y="0.1104in" svg:width="0.05347in" svg:height="0in" draw:z-index="13" draw:id="id12" draw:style-name="a15" draw:name="Shape 14">
              <svg:title/>
              <svg:desc/>
              <draw:enhanced-geometry xmlns:dr3d="urn:oasis:names:tc:opendocument:xmlns:dr3d:1.0" draw:type="non-primitive" svg:viewBox="0 0 48895 0" draw:enhanced-path="M 0 0 L 4882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8895"/>
                <draw:equation draw:name="f7" draw:formula="?f4 / 0"/>
                <draw:equation draw:name="f8" draw:formula="0 / ?f6"/>
                <draw:equation draw:name="f9" draw:formula="48895 / ?f6"/>
                <draw:equation draw:name="f10" draw:formula="0 / ?f7"/>
              </draw:enhanced-geometry>
            </draw:custom-shape>
          </table:covered-table-cell>
          <table:covered-table-cell table:number-columns-repeated="7"/>
          <table:table-cell table:style-name="ce3"/>
          <table:table-cell table:number-columns-repeated="16357"/>
        </table:table-row>
        <table:table-row table:style-name="ro35">
          <table:table-cell table:number-columns-spanned="3" table:number-rows-spanned="1" table:style-name="ce24"/>
          <table:covered-table-cell table:number-columns-repeated="2"/>
          <table:table-cell table:number-columns-spanned="5" table:number-rows-spanned="1" table:style-name="ce24"/>
          <table:covered-table-cell table:number-columns-repeated="4"/>
          <table:table-cell table:number-columns-spanned="8" table:number-rows-spanned="1" table:style-name="ce24"/>
          <table:covered-table-cell table:number-columns-repeated="7"/>
          <table:table-cell table:style-name="ce3"/>
          <table:covered-table-cell/>
          <table:covered-table-cell table:number-columns-repeated="8"/>
          <table:table-cell table:style-name="ce3"/>
          <table:table-cell table:number-columns-repeated="16357"/>
        </table:table-row>
        <table:table-row table:style-name="ro36">
          <table:table-cell office:value-type="string" table:number-columns-spanned="26" table:number-rows-spanned="1" table:style-name="ce138">
            <text:p><text:span text:style-name="T101">Soanned wlth</text:span></text:p>
            <text:p><text:span text:style-name="T102">�</text:span><text:span text:style-name="T103">-</text:span><text:span text:style-name="T102">�</text:span><text:span text:style-name="T88">�</text:span><text:span text:style-name="T104">�</text:span><text:span text:style-name="T88">�a�ner</text:span><text:span text:style-name="T105">·/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37">
          <table:table-cell office:value-type="string" table:number-columns-spanned="26" table:number-rows-spanned="1" table:style-name="ce115">
            <text:p><text:span text:style-name="T106">Associação Caritativa da Paróquia Nossa Senhora de Fátima CNPJ<text:s/></text:span><text:span text:style-name="T107">n°<text:s/></text:span><text:span text:style-name="T106">48.160.296/0001-53</text:span></text:p>
            <text:p><text:span text:style-name="T108">Balanço Patrimonial<text:s/></text:span><text:span text:style-name="T109">em<text:s/></text:span><text:span text:style-name="T108">31 de dezembro de 2025</text:span></text:p>
            <text:p><text:span text:style-name="T106">Passivo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38">
          <table:table-cell office:value-type="string" table:number-columns-spanned="26" table:number-rows-spanned="1" table:style-name="ce139">
            <text:p><text:span text:style-name="T110">Circulante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28">
          <table:table-cell office:value-type="string" table:number-columns-spanned="26" table:number-rows-spanned="1" table:style-name="ce140">
            <text:p><text:span text:style-name="T111">Contas a pagar</text:span></text:p>
          </table:table-cell>
          <table:covered-table-cell table:number-columns-repeated="25"/>
          <table:table-cell table:style-name="ce4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0">
            <text:p><text:span text:style-name="T111">Emprestimos</text:span></text:p>
          </table:table-cell>
          <table:covered-table-cell table:number-columns-repeated="12"/>
          <table:table-cell office:value-type="float" office:value="28114.82" table:number-columns-spanned="14" table:number-rows-spanned="1" table:style-name="ce141">
            <text:p>28.114,82</text:p>
          </table:table-cell>
          <table:covered-table-cell table:number-columns-repeated="13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7">
            <text:p><text:span text:style-name="T111">Obrigações sociais e trabalhistas</text:span></text:p>
          </table:table-cell>
          <table:covered-table-cell table:number-columns-repeated="12"/>
          <table:table-cell office:value-type="float" office:value="379.95" table:number-columns-spanned="14" table:number-rows-spanned="1" table:style-name="ce142">
            <text:p>379,95</text:p>
          </table:table-cell>
          <table:covered-table-cell table:number-columns-repeated="13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0">
            <text:p><text:span text:style-name="T111">Impostos, taxas e contribuições</text:span></text:p>
          </table:table-cell>
          <table:covered-table-cell table:number-columns-repeated="12"/>
          <table:table-cell office:value-type="float" office:value="38866.03" table:number-columns-spanned="14" table:number-rows-spanned="1" table:style-name="ce141">
            <text:p>38.866,03</text:p>
          </table:table-cell>
          <table:covered-table-cell table:number-columns-repeated="13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0">
            <text:p><text:span text:style-name="T111">Provisões trabalhistas</text:span></text:p>
          </table:table-cell>
          <table:covered-table-cell table:number-columns-repeated="12"/>
          <table:table-cell office:value-type="float" office:value="12385.88" table:number-columns-spanned="14" table:number-rows-spanned="1" table:style-name="ce141">
            <text:p>12.385,88</text:p>
          </table:table-cell>
          <table:covered-table-cell table:number-columns-repeated="13"/>
          <table:table-cell table:number-columns-repeated="16357"/>
        </table:table-row>
        <table:table-row table:style-name="ro39">
          <table:table-cell office:value-type="string" table:number-columns-spanned="27" table:number-rows-spanned="1" table:style-name="ce140">
            <text:p><text:span text:style-name="T111">Recursos pendentes de Projetos/Convênios</text:span></text:p>
          </table:table-cell>
          <table:covered-table-cell table:number-columns-repeated="26"/>
          <table:table-cell table:number-columns-repeated="16357"/>
        </table:table-row>
        <table:table-row table:style-name="ro29">
          <table:table-cell office:value-type="string" table:number-columns-spanned="13" table:number-rows-spanned="1" table:style-name="ce143">
            <text:p><text:span text:style-name="T112">Recursos pendentes de convênio - Educação</text:span></text:p>
          </table:table-cell>
          <table:covered-table-cell table:number-columns-repeated="12"/>
          <table:table-cell office:value-type="float" office:value="232784.63" table:number-columns-spanned="14" table:number-rows-spanned="1" table:style-name="ce144">
            <text:p>232.784,63</text:p>
          </table:table-cell>
          <table:covered-table-cell table:number-columns-repeated="13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7">
            <text:p><text:span text:style-name="T111">Recursos pendentes de convênio - CURIA</text:span></text:p>
          </table:table-cell>
          <table:covered-table-cell table:number-columns-repeated="12"/>
          <table:table-cell office:value-type="float" office:value="8910.58" table:number-columns-spanned="14" table:number-rows-spanned="1" table:style-name="ce145">
            <text:p>8.910,58</text:p>
          </table:table-cell>
          <table:covered-table-cell table:number-columns-repeated="13"/>
          <table:table-cell table:number-columns-repeated="16357"/>
        </table:table-row>
        <table:table-row table:style-name="ro8">
          <table:table-cell office:value-type="string" table:number-columns-spanned="13" table:number-rows-spanned="1" table:style-name="ce127">
            <text:p><text:span text:style-name="T111">Recursos pendentes de convênio- CNBB</text:span></text:p>
          </table:table-cell>
          <table:covered-table-cell table:number-columns-repeated="12"/>
          <table:table-cell office:value-type="float" office:value="32749.22" table:number-columns-spanned="14" table:number-rows-spanned="1" table:style-name="ce141">
            <text:p>32.749,22</text:p>
          </table:table-cell>
          <table:covered-table-cell table:number-columns-repeated="13"/>
          <table:table-cell table:number-columns-repeated="16357"/>
        </table:table-row>
        <table:table-row table:style-name="ro29">
          <table:table-cell office:value-type="string" table:number-columns-spanned="13" table:number-rows-spanned="1" table:style-name="ce143">
            <text:p><text:span text:style-name="T112">Recursos pendentes de convênio - ASSISTENCIA SOCIAL</text:span></text:p>
          </table:table-cell>
          <table:covered-table-cell table:number-columns-repeated="12"/>
          <table:table-cell office:value-type="float" office:value="8086.26" table:number-columns-spanned="14" table:number-rows-spanned="1" table:style-name="ce145">
            <text:p>8.086,26</text:p>
          </table:table-cell>
          <table:covered-table-cell table:number-columns-repeated="13"/>
          <table:table-cell table:number-columns-repeated="16357"/>
        </table:table-row>
        <table:table-row table:style-name="ro28">
          <table:table-cell office:value-type="string" table:number-columns-spanned="13" table:number-rows-spanned="1" table:style-name="ce127">
            <text:p><text:span text:style-name="T111">Recursos pendentes de c;onvênio - EP</text:span></text:p>
          </table:table-cell>
          <table:covered-table-cell table:number-columns-repeated="12"/>
          <table:table-cell office:value-type="float" office:value="653.23" table:number-columns-spanned="14" table:number-rows-spanned="1" table:style-name="ce146">
            <text:p>653,23</text:p>
          </table:table-cell>
          <table:covered-table-cell table:number-columns-repeated="13"/>
          <table:table-cell table:number-columns-repeated="16357"/>
        </table:table-row>
        <table:table-row table:style-name="ro40">
          <table:table-cell office:value-type="string" table:number-columns-spanned="13" table:number-rows-spanned="1" table:style-name="ce147">
            <text:p><text:span text:style-name="T113">Total de contas a pagar</text:span></text:p>
          </table:table-cell>
          <table:covered-table-cell table:number-columns-repeated="12"/>
          <table:table-cell office:value-type="float" office:value="362930.6" table:number-columns-spanned="14" table:number-rows-spanned="1" table:style-name="ce148">
            <text:p>362.930,60</text:p>
          </table:table-cell>
          <table:covered-table-cell/>
          <table:covered-table-cell>
            <draw:custom-shape svg:x="0.00006in" svg:y="0.50734in" svg:width="1.76319in" svg:height="0in" draw:z-index="17" draw:id="id16" draw:style-name="a18" draw:name="Shape 18">
              <svg:title/>
              <svg:desc/>
              <draw:enhanced-geometry xmlns:dr3d="urn:oasis:names:tc:opendocument:xmlns:dr3d:1.0" draw:type="non-primitive" svg:viewBox="0 0 1612265 0" draw:enhanced-path="M 0 0 L 161193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12265"/>
                <draw:equation draw:name="f7" draw:formula="?f4 / 0"/>
                <draw:equation draw:name="f8" draw:formula="0 / ?f6"/>
                <draw:equation draw:name="f9" draw:formula="1612265 / ?f6"/>
                <draw:equation draw:name="f10" draw:formula="0 / ?f7"/>
              </draw:enhanced-geometry>
            </draw:custom-shape>
          </table:covered-table-cell>
          <table:covered-table-cell table:number-columns-repeated="11"/>
          <table:table-cell table:number-columns-repeated="16357"/>
        </table:table-row>
        <table:table-row table:style-name="ro9">
          <table:table-cell office:value-type="string" table:number-columns-spanned="26" table:number-rows-spanned="1" table:style-name="ce149">
            <text:p><text:span text:style-name="T114">•<text:s/></text:span><text:span text:style-name="T115">Total do circulante<text:s text:c="92"/></text:span><text:span text:style-name="T116">362.930,60</text:span></text:p>
          </table:table-cell>
          <table:covered-table-cell table:number-columns-repeated="25"/>
          <table:table-cell table:style-name="ce3"/>
          <table:table-cell table:number-columns-repeated="16357"/>
        </table:table-row>
        <table:table-row table:style-name="ro21">
          <table:table-cell office:value-type="string" table:number-columns-spanned="26" table:number-rows-spanned="1" table:style-name="ce139">
            <text:p><text:span text:style-name="T110">Não circulante</text:span></text:p>
          </table:table-cell>
          <table:covered-table-cell table:number-columns-repeated="25"/>
          <table:table-cell table:style-name="ce3"/>
          <table:table-cell table:number-columns-repeated="16357"/>
        </table:table-row>
        <table:table-row table:style-name="ro8">
          <table:table-cell office:value-type="string" table:number-columns-spanned="26" table:number-rows-spanned="1" table:style-name="ce139">
            <text:p><text:span text:style-name="T110">Patrimônio social</text:span></text:p>
          </table:table-cell>
          <table:covered-table-cell table:number-columns-repeated="25"/>
          <table:table-cell table:style-name="ce4"/>
          <table:table-cell table:number-columns-repeated="16357"/>
        </table:table-row>
        <table:table-row table:style-name="ro8">
          <table:table-cell office:value-type="string" table:number-columns-spanned="15" table:number-rows-spanned="1" table:style-name="ce127">
            <text:p><text:span text:style-name="T111">Patrimônio social</text:span></text:p>
          </table:table-cell>
          <table:covered-table-cell table:number-columns-repeated="14"/>
          <table:table-cell office:value-type="float" office:value="-42584.58" table:number-columns-spanned="8" table:number-rows-spanned="1" table:style-name="ce150">
            <text:p>-42.584,58</text:p>
          </table:table-cell>
          <table:covered-table-cell table:number-columns-repeated="7"/>
          <table:table-cell table:number-columns-spanned="3" table:number-rows-spanned="1" table:style-name="ce46"/>
          <table:covered-table-cell table:number-columns-repeated="2"/>
          <table:table-cell table:style-name="ce4"/>
          <table:table-cell table:number-columns-repeated="16357"/>
        </table:table-row>
        <table:table-row table:style-name="ro8">
          <table:table-cell office:value-type="string" table:number-columns-spanned="15" table:number-rows-spanned="1" table:style-name="ce127">
            <text:p><text:span text:style-name="T111">Superavit do Exercício</text:span></text:p>
          </table:table-cell>
          <table:covered-table-cell table:number-columns-repeated="14"/>
          <table:table-cell office:value-type="float" office:value="90084.78" table:number-columns-spanned="8" table:number-rows-spanned="1" table:style-name="ce151">
            <text:p>90.084,78</text:p>
          </table:table-cell>
          <table:covered-table-cell table:number-columns-repeated="7"/>
          <table:table-cell table:number-columns-spanned="3" table:number-rows-spanned="1" table:style-name="ce46"/>
          <table:covered-table-cell table:number-columns-repeated="2"/>
          <table:table-cell table:style-name="ce4"/>
          <table:table-cell table:number-columns-repeated="16357"/>
        </table:table-row>
        <table:table-row table:style-name="ro35">
          <table:table-cell office:value-type="string" table:number-columns-spanned="15" table:number-rows-spanned="1" table:style-name="ce117">
            <text:p><text:span text:style-name="T111">Total<text:s/></text:span><text:span text:style-name="T112">do<text:s/></text:span><text:span text:style-name="T110">patrimônio social</text:span></text:p>
          </table:table-cell>
          <table:covered-table-cell table:number-columns-repeated="14"/>
          <table:table-cell office:value-type="float" office:value="47500.2" table:number-columns-spanned="8" table:number-rows-spanned="1" table:style-name="ce152">
            <text:p>47.500,20</text:p>
          </table:table-cell>
          <table:covered-table-cell table:number-columns-repeated="7"/>
          <table:table-cell table:number-columns-spanned="3" table:number-rows-spanned="1" table:style-name="ce24"/>
          <table:covered-table-cell table:number-columns-repeated="2"/>
          <table:table-cell table:style-name="ce3"/>
          <table:table-cell table:number-columns-repeated="16357"/>
        </table:table-row>
        <table:table-row table:style-name="ro14">
          <table:table-cell office:value-type="string" table:number-columns-spanned="15" table:number-rows-spanned="1" table:style-name="ce153">
            <text:p><text:span text:style-name="T115">Total<text:s/></text:span><text:span text:style-name="T112">do não circulante</text:span></text:p>
          </table:table-cell>
          <table:covered-table-cell table:number-columns-repeated="14"/>
          <table:table-cell office:value-type="string" table:number-columns-spanned="8" table:number-rows-spanned="1" table:style-name="ce154">
            <text:p><text:span text:style-name="T117">47.S00,20</text:span></text:p>
          </table:table-cell>
          <table:covered-table-cell table:number-columns-repeated="7"/>
          <table:table-cell table:number-columns-spanned="3" table:number-rows-spanned="1" table:style-name="ce24"/>
          <table:covered-table-cell table:number-columns-repeated="2"/>
          <table:table-cell table:style-name="ce3"/>
          <table:table-cell table:number-columns-repeated="16357"/>
        </table:table-row>
        <table:table-row table:style-name="ro41">
          <table:table-cell office:value-type="string" table:number-columns-spanned="15" table:number-rows-spanned="1" table:style-name="ce125">
            <text:p><text:span text:style-name="T113">Total do Passivo</text:span></text:p>
            <text:p><text:span text:style-name="T114">�</text:span><text:span text:style-name="T118">,</text:span></text:p>
          </table:table-cell>
          <table:covered-table-cell>
            <draw:g draw:z-index="14" draw:name="Group 15" draw:id="id15">
              <svg:title/>
              <svg:desc/>
              <draw:frame draw:id="id13" draw:style-name="a16" draw:name="image8.png" svg:x="0.1936in" svg:y="0.363in" svg:width="0.5609in" svg:height="1.08123in" style:rel-width="scale" style:rel-height="scale">
                <draw:image xlink:href="media/image8.png" xlink:type="simple" xlink:show="embed" xlink:actuate="onLoad"/>
                <svg:title/>
                <svg:desc/>
              </draw:frame>
              <draw:custom-shape svg:x="0.58638in" svg:y="1.2157in" svg:width="0.02014in" svg:height="0.19931in" draw:id="id14" draw:style-name="a17" draw:name="Shape 17">
                <svg:title/>
                <svg:desc/>
                <draw:enhanced-geometry xmlns:dr3d="urn:oasis:names:tc:opendocument:xmlns:dr3d:1.0" draw:type="non-primitive" svg:viewBox="0 0 18415 182245" draw:enhanced-path="M 18317 182131 L 0 182131 0 0 18317 0 18317 182131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415"/>
                  <draw:equation draw:name="f7" draw:formula="?f4 / 182245"/>
                  <draw:equation draw:name="f8" draw:formula="0 / ?f6"/>
                  <draw:equation draw:name="f9" draw:formula="18415 / ?f6"/>
                  <draw:equation draw:name="f10" draw:formula="0 / ?f7"/>
                  <draw:equation draw:name="f11" draw:formula="182245 / ?f7"/>
                </draw:enhanced-geometry>
              </draw:custom-shape>
            </draw:g>
          </table:covered-table-cell>
          <table:covered-table-cell table:number-columns-repeated="13"/>
          <table:table-cell office:value-type="float" office:value="410430.8" table:number-columns-spanned="8" table:number-rows-spanned="1" table:style-name="ce150">
            <text:p>410.430,80</text:p>
          </table:table-cell>
          <table:covered-table-cell table:number-columns-repeated="7"/>
          <table:table-cell table:number-columns-spanned="3" table:number-rows-spanned="1" table:style-name="ce15"/>
          <table:covered-table-cell table:number-columns-repeated="2"/>
          <table:table-cell table:style-name="ce2"/>
          <table:table-cell table:number-columns-repeated="16357"/>
        </table:table-row>
        <table:table-row table:style-name="ro42">
          <table:table-cell office:value-type="string" table:number-columns-spanned="15" table:number-rows-spanned="1" table:style-name="ce155">
            <text:p><text:span text:style-name="T112">( <text:s text:c="4"/>r</text:span><text:span text:style-name="T119">.<text:s text:c="2"/></text:span><text:span text:style-name="T120">\,..1oni</text:span></text:p>
          </table:table-cell>
          <table:covered-table-cell table:number-columns-repeated="14"/>
          <table:table-cell office:value-type="string" table:number-columns-spanned="8" table:number-rows-spanned="1" table:style-name="ce156">
            <text:p><text:span text:style-name="T111">Rafael �da <text:s text:c="17"/>Silva</text:span></text:p>
          </table:table-cell>
          <table:covered-table-cell table:number-columns-repeated="7"/>
          <table:table-cell table:number-columns-spanned="3" table:number-rows-spanned="1" table:style-name="ce24"/>
          <table:covered-table-cell table:number-columns-repeated="2"/>
          <table:table-cell table:style-name="ce3"/>
          <table:table-cell table:number-columns-repeated="16357"/>
        </table:table-row>
        <table:table-row table:style-name="ro43">
          <table:table-cell office:value-type="string" table:number-columns-spanned="8" table:number-rows-spanned="2" table:style-name="ce125">
            <text:p><text:span text:style-name="T121">n!!<text:s text:c="8"/></text:span><text:span text:style-name="T113">.5 6.238-95</text:span></text:p>
            <text:p><text:span text:style-name="T122">-</text:span><text:span text:style-name="T123">•<text:s/></text:span><text:span text:style-name="T124">res dente</text:span></text:p>
          </table:table-cell>
          <table:covered-table-cell table:number-columns-repeated="7"/>
          <table:table-cell table:number-columns-spanned="5" table:number-rows-spanned="1" table:style-name="ce46"/>
          <table:covered-table-cell table:number-columns-repeated="4"/>
          <table:table-cell table:number-columns-spanned="2" table:number-rows-spanned="1" table:style-name="ce46"/>
          <table:covered-table-cell/>
          <table:table-cell table:number-columns-spanned="3" table:number-rows-spanned="1" table:style-name="ce46"/>
          <table:covered-table-cell table:number-columns-repeated="2"/>
          <table:table-cell table:number-columns-spanned="5" table:number-rows-spanned="1" table:style-name="ce46"/>
          <table:covered-table-cell table:number-columns-repeated="4"/>
          <table:table-cell table:number-columns-spanned="3" table:number-rows-spanned="1" table:style-name="ce46"/>
          <table:covered-table-cell table:number-columns-repeated="2"/>
          <table:table-cell table:style-name="ce4"/>
          <table:table-cell table:number-columns-repeated="16357"/>
        </table:table-row>
        <table:table-row table:style-name="ro44">
          <table:covered-table-cell/>
          <table:covered-table-cell table:number-columns-repeated="7"/>
          <table:table-cell table:number-columns-spanned="5" table:number-rows-spanned="1" table:style-name="ce24"/>
          <table:covered-table-cell table:number-columns-repeated="4"/>
          <table:table-cell table:number-columns-spanned="2" table:number-rows-spanned="1" table:style-name="ce24"/>
          <table:covered-table-cell/>
          <table:table-cell table:number-columns-spanned="3" table:number-rows-spanned="1" table:style-name="ce24"/>
          <table:covered-table-cell table:number-columns-repeated="2"/>
          <table:table-cell office:value-type="string" table:number-columns-spanned="8" table:number-rows-spanned="2" table:style-name="ce125">
            <text:p><text:span text:style-name="T6">CPF<text:s/></text:span><text:span text:style-name="T125">nl!<text:s text:c="3"/></text:span><text:span text:style-name="T6">104.361.058-88</text:span></text:p>
            <text:p><text:span text:style-name="T115">CRC1SP191.015/0-7</text:span></text:p>
            <text:p><text:span text:style-name="T113">Contador</text:span></text:p>
          </table:table-cell>
          <table:covered-table-cell table:number-columns-repeated="7"/>
          <table:table-cell table:style-name="ce3"/>
          <table:table-cell table:number-columns-repeated="16357"/>
        </table:table-row>
        <table:table-row table:style-name="ro45">
          <table:table-cell table:number-columns-spanned="8" table:number-rows-spanned="1" table:style-name="ce46"/>
          <table:covered-table-cell table:number-columns-repeated="7"/>
          <table:table-cell table:number-columns-spanned="5" table:number-rows-spanned="1" table:style-name="ce46"/>
          <table:covered-table-cell table:number-columns-repeated="4"/>
          <table:table-cell table:number-columns-spanned="2" table:number-rows-spanned="1" table:style-name="ce46"/>
          <table:covered-table-cell/>
          <table:table-cell table:number-columns-spanned="3" table:number-rows-spanned="1" table:style-name="ce46"/>
          <table:covered-table-cell table:number-columns-repeated="2"/>
          <table:covered-table-cell/>
          <table:covered-table-cell table:number-columns-repeated="7"/>
          <table:table-cell table:style-name="ce4"/>
          <table:table-cell table:number-columns-repeated="16357"/>
        </table:table-row>
        <table:table-row table:style-name="ro46">
          <table:table-cell office:value-type="string" table:number-columns-spanned="26" table:number-rows-spanned="1" table:style-name="ce138">
            <text:p><text:span text:style-name="T123">scannea<text:s/></text:span><text:span text:style-name="T126">wlth</text:span></text:p>
            <text:p><text:span text:style-name="T127">CI</text:span><text:span text:style-name="T113">CamScanner-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47">
          <table:table-cell office:value-type="string" table:number-columns-spanned="26" table:number-rows-spanned="1" table:style-name="ce125">
            <text:p><text:span text:style-name="T128">Associação Caritativa da Paróquia Nossa<text:s/></text:span><text:span text:style-name="T129">Senhora<text:s/></text:span><text:span text:style-name="T128">de �átlma</text:span></text:p>
            <text:p><text:span text:style-name="T130">CNPJ<text:s/></text:span><text:span text:style-name="T131">nº<text:s/></text:span><text:span text:style-name="T130">48.150.296/0001•53</text:span></text:p>
          </table:table-cell>
          <table:covered-table-cell table:number-columns-repeated="25"/>
          <table:table-cell table:style-name="ce2"/>
          <table:table-cell table:number-columns-repeated="16357"/>
        </table:table-row>
        <table:table-row table:style-name="ro48">
          <table:table-cell office:value-type="string" table:number-columns-spanned="26" table:number-rows-spanned="1" table:style-name="ce157">
            <text:p><text:span text:style-name="T128">Demonstração do Resultado do Exercício em 31 de dezembro de<text:s/></text:span><text:span text:style-name="T130">2025</text:span></text:p>
          </table:table-cell>
          <table:covered-table-cell table:number-columns-repeated="25"/>
          <table:table-cell table:style-name="ce3"/>
          <table:table-cell table:number-columns-repeated="16357"/>
        </table:table-row>
        <table:table-row table:style-name="ro49">
          <table:table-cell office:value-type="string" table:number-columns-spanned="14" table:number-rows-spanned="1" table:style-name="ce158">
            <text:p><text:span text:style-name="T129">Receitas de Doações</text:span></text:p>
          </table:table-cell>
          <table:covered-table-cell table:number-columns-repeated="13"/>
          <table:table-cell table:number-columns-spanned="13" table:number-rows-spanned="1" table:style-name="ce46"/>
          <table:covered-table-cell table:number-columns-repeated="12"/>
          <table:table-cell table:number-columns-repeated="16357"/>
        </table:table-row>
        <table:table-row table:style-name="ro50">
          <table:table-cell office:value-type="string" table:number-columns-spanned="14" table:number-rows-spanned="1" table:style-name="ce159">
            <text:p><text:span text:style-name="T129">Não Governamentais</text:span></text:p>
          </table:table-cell>
          <table:covered-table-cell table:number-columns-repeated="13"/>
          <table:table-cell office:value-type="float" office:value="1106" table:number-columns-spanned="13" table:number-rows-spanned="1" table:style-name="ce160">
            <text:p>1.106,00</text:p>
          </table:table-cell>
          <table:covered-table-cell table:number-columns-repeated="12"/>
          <table:table-cell table:number-columns-repeated="16357"/>
        </table:table-row>
        <table:table-row table:style-name="ro51">
          <table:table-cell office:value-type="string" table:number-columns-spanned="14" table:number-rows-spanned="1" table:style-name="ce158">
            <text:p><text:span text:style-name="T129">Receitas de subvenção</text:span></text:p>
          </table:table-cell>
          <table:covered-table-cell table:number-columns-repeated="13"/>
          <table:table-cell table:number-columns-spanned="13" table:number-rows-spanned="1" table:style-name="ce24"/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Governamentais - Educação</text:span></text:p>
          </table:table-cell>
          <table:covered-table-cell table:number-columns-repeated="13"/>
          <table:table-cell office:value-type="float" office:value="1114745.78" table:number-columns-spanned="13" table:number-rows-spanned="1" table:style-name="ce161">
            <text:p>1.114.745,78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Governamentais<text:s/></text:span><text:span text:style-name="T132">-<text:s/></text:span><text:span text:style-name="T129">Assistencia Social</text:span></text:p>
          </table:table-cell>
          <table:covered-table-cell table:number-columns-repeated="13"/>
          <table:table-cell office:value-type="float" office:value="1331" table:number-columns-spanned="13" table:number-rows-spanned="1" table:style-name="ce162">
            <text:p>1.331,0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63">
            <text:p><text:span text:style-name="T129">Governamentais - PC<text:s/></text:span><text:span text:style-name="T133">li</text:span></text:p>
          </table:table-cell>
          <table:covered-table-cell table:number-columns-repeated="13"/>
          <table:table-cell office:value-type="float" office:value="139887.04000000001" table:number-columns-spanned="13" table:number-rows-spanned="1" table:style-name="ce164">
            <text:p>139.887,04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Não Governamentais</text:span></text:p>
          </table:table-cell>
          <table:covered-table-cell table:number-columns-repeated="13"/>
          <table:table-cell office:value-type="float" office:value="109651.2" table:number-columns-spanned="13" table:number-rows-spanned="1" table:style-name="ce164">
            <text:p>109.651,2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table:number-columns-spanned="14" table:number-rows-spanned="1" table:style-name="ce46"/>
          <table:covered-table-cell table:number-columns-repeated="13"/>
          <table:table-cell office:value-type="float" office:value="1365615.02" table:number-columns-spanned="13" table:number-rows-spanned="1" table:style-name="ce165">
            <text:p>1.365.615,02</text:p>
          </table:table-cell>
          <table:covered-table-cell table:number-columns-repeated="12"/>
          <table:table-cell table:number-columns-repeated="16357"/>
        </table:table-row>
        <table:table-row table:style-name="ro49">
          <table:table-cell office:value-type="string" table:number-columns-spanned="14" table:number-rows-spanned="1" table:style-name="ce158">
            <text:p><text:span text:style-name="T129">Outras receitas</text:span></text:p>
          </table:table-cell>
          <table:covered-table-cell table:number-columns-repeated="13"/>
          <table:table-cell table:number-columns-spanned="13" table:number-rows-spanned="1" table:style-name="ce46"/>
          <table:covered-table-cell table:number-columns-repeated="12"/>
          <table:table-cell table:number-columns-repeated="16357"/>
        </table:table-row>
        <table:table-row table:style-name="ro45">
          <table:table-cell office:value-type="string" table:number-columns-spanned="14" table:number-rows-spanned="1" table:style-name="ce159">
            <text:p><text:span text:style-name="T129">Festas e eventos</text:span></text:p>
          </table:table-cell>
          <table:covered-table-cell table:number-columns-repeated="13"/>
          <table:table-cell office:value-type="float" office:value="2400" table:number-columns-spanned="13" table:number-rows-spanned="1" table:style-name="ce162">
            <text:p>2.400,0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Outras</text:span></text:p>
          </table:table-cell>
          <table:covered-table-cell table:number-columns-repeated="13"/>
          <table:table-cell office:value-type="float" office:value="27589.32" table:number-columns-spanned="13" table:number-rows-spanned="1" table:style-name="ce162">
            <text:p>27.589,32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Bazar</text:span></text:p>
          </table:table-cell>
          <table:covered-table-cell table:number-columns-repeated="13"/>
          <table:table-cell office:value-type="float" office:value="36739.379999999997" table:number-columns-spanned="13" table:number-rows-spanned="1" table:style-name="ce162">
            <text:p>36.739,38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Receitas Financeiras</text:span></text:p>
          </table:table-cell>
          <table:covered-table-cell table:number-columns-repeated="13"/>
          <table:table-cell office:value-type="float" office:value="1795.06" table:number-columns-spanned="13" table:number-rows-spanned="1" table:style-name="ce160">
            <text:p>1.795,06</text:p>
          </table:table-cell>
          <table:covered-table-cell table:number-columns-repeated="12"/>
          <table:table-cell table:number-columns-repeated="16357"/>
        </table:table-row>
        <table:table-row table:style-name="ro52">
          <table:table-cell office:value-type="string" table:number-columns-spanned="14" table:number-rows-spanned="1" table:style-name="ce159">
            <text:p><text:span text:style-name="T129">Total de outras<text:s/></text:span><text:span text:style-name="T132">receitas</text:span></text:p>
          </table:table-cell>
          <table:covered-table-cell table:number-columns-repeated="13"/>
          <table:table-cell office:value-type="float" office:value="68523.759999999995" table:number-columns-spanned="13" table:number-rows-spanned="1" table:style-name="ce166">
            <text:p>68.523,76</text:p>
          </table:table-cell>
          <table:covered-table-cell table:number-columns-repeated="12"/>
          <table:table-cell table:number-columns-repeated="16357"/>
        </table:table-row>
        <table:table-row table:style-name="ro21">
          <table:table-cell office:value-type="string" table:number-columns-spanned="14" table:number-rows-spanned="1" table:style-name="ce167">
            <text:p><text:span text:style-name="T134">Reçeita líquida operadonal</text:span></text:p>
          </table:table-cell>
          <table:covered-table-cell table:number-columns-repeated="13"/>
          <table:table-cell office:value-type="float" office:value="1435244.78" table:number-columns-spanned="13" table:number-rows-spanned="1" table:style-name="ce168">
            <text:p>1.435.244,78</text:p>
          </table:table-cell>
          <table:covered-table-cell table:number-columns-repeated="12"/>
          <table:table-cell table:number-columns-repeated="16357"/>
        </table:table-row>
        <table:table-row table:style-name="ro50">
          <table:table-cell office:value-type="string" table:number-columns-spanned="14" table:number-rows-spanned="1" table:style-name="ce158">
            <text:p><text:span text:style-name="T129">Despesa com pessoal - convênios</text:span></text:p>
          </table:table-cell>
          <table:covered-table-cell table:number-columns-repeated="13"/>
          <table:table-cell table:number-columns-spanned="13" table:number-rows-spanned="1" table:style-name="ce24"/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Salarios e ordenados</text:span></text:p>
          </table:table-cell>
          <table:covered-table-cell table:number-columns-repeated="13"/>
          <table:table-cell office:value-type="float" office:value="-697511.28" table:number-columns-spanned="13" table:number-rows-spanned="1" table:style-name="ce164">
            <text:p>-697.511,28</text:p>
          </table:table-cell>
          <table:covered-table-cell table:number-columns-repeated="12"/>
          <table:table-cell table:number-columns-repeated="16357"/>
        </table:table-row>
        <table:table-row table:style-name="ro45">
          <table:table-cell office:value-type="string" table:number-columns-spanned="14" table:number-rows-spanned="1" table:style-name="ce169">
            <text:p><text:span text:style-name="T133">INSS</text:span></text:p>
          </table:table-cell>
          <table:covered-table-cell table:number-columns-repeated="13"/>
          <table:table-cell office:value-type="float" office:value="-193651.59" table:number-columns-spanned="13" table:number-rows-spanned="1" table:style-name="ce164">
            <text:p>-193.651,59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FGTS</text:span></text:p>
          </table:table-cell>
          <table:covered-table-cell table:number-columns-repeated="13"/>
          <table:table-cell office:value-type="float" office:value="-69235.59" table:number-columns-spanned="13" table:number-rows-spanned="1" table:style-name="ce164">
            <text:p>-69.235,59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PISs/folha</text:span></text:p>
          </table:table-cell>
          <table:covered-table-cell table:number-columns-repeated="13"/>
          <table:table-cell office:value-type="float" office:value="-7260.88" table:number-columns-spanned="13" table:number-rows-spanned="1" table:style-name="ce162">
            <text:p>-7.260,88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Vale transporte</text:span></text:p>
          </table:table-cell>
          <table:covered-table-cell table:number-columns-repeated="13"/>
          <table:table-cell office:value-type="float" office:value="-1368.96" table:number-columns-spanned="13" table:number-rows-spanned="1" table:style-name="ce170">
            <text:p>-1.368,96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63">
            <text:p><text:span text:style-name="T135">Total<text:s/></text:span><text:span text:style-name="T128">despesas com pessoal<text:s/></text:span><text:span text:style-name="T136">-<text:s/></text:span><text:span text:style-name="T128">convênios</text:span></text:p>
          </table:table-cell>
          <table:covered-table-cell table:number-columns-repeated="13"/>
          <table:table-cell office:value-type="float" office:value="-969028.3" table:number-columns-spanned="13" table:number-rows-spanned="1" table:style-name="ce168">
            <text:p>-969.028,30</text:p>
          </table:table-cell>
          <table:covered-table-cell table:number-columns-repeated="12"/>
          <table:table-cell table:number-columns-repeated="16357"/>
        </table:table-row>
        <table:table-row table:style-name="ro33">
          <table:table-cell office:value-type="string" table:number-columns-spanned="14" table:number-rows-spanned="1" table:style-name="ce171">
            <text:p><text:span text:style-name="T129">Despesas gerais<text:s/></text:span><text:span text:style-name="T132">-<text:s/></text:span><text:span text:style-name="T129">convênios</text:span></text:p>
          </table:table-cell>
          <table:covered-table-cell table:number-columns-repeated="13"/>
          <table:table-cell table:number-columns-spanned="13" table:number-rows-spanned="1" table:style-name="ce24"/>
          <table:covered-table-cell table:number-columns-repeated="12"/>
          <table:table-cell table:number-columns-repeated="16357"/>
        </table:table-row>
        <table:table-row table:style-name="ro45">
          <table:table-cell office:value-type="string" table:number-columns-spanned="14" table:number-rows-spanned="1" table:style-name="ce159">
            <text:p><text:span text:style-name="T129">Honorários COntabeis</text:span></text:p>
          </table:table-cell>
          <table:covered-table-cell table:number-columns-repeated="13"/>
          <table:table-cell office:value-type="float" office:value="-25740" table:number-columns-spanned="13" table:number-rows-spanned="1" table:style-name="ce164">
            <text:p>-25.740,0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Serviços prestados por pessoa física</text:span></text:p>
          </table:table-cell>
          <table:covered-table-cell table:number-columns-repeated="13"/>
          <table:table-cell office:value-type="float" office:value="-2400" table:number-columns-spanned="13" table:number-rows-spanned="1" table:style-name="ce162">
            <text:p>-2.400,0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Serviços prestados por pessoa jurídica</text:span></text:p>
          </table:table-cell>
          <table:covered-table-cell table:number-columns-repeated="13"/>
          <table:table-cell office:value-type="float" office:value="-16501.400000000001" table:number-columns-spanned="13" table:number-rows-spanned="1" table:style-name="ce164">
            <text:p>-16.501,40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Materiais didáticos e pedagógicos</text:span></text:p>
          </table:table-cell>
          <table:covered-table-cell table:number-columns-repeated="13"/>
          <table:table-cell office:value-type="float" office:value="-4996.26" table:number-columns-spanned="13" table:number-rows-spanned="1" table:style-name="ce162">
            <text:p>-4.996,26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Materiais de limpeza</text:span></text:p>
          </table:table-cell>
          <table:covered-table-cell table:number-columns-repeated="13"/>
          <table:table-cell office:value-type="float" office:value="-14658.39" table:number-columns-spanned="13" table:number-rows-spanned="1" table:style-name="ce164">
            <text:p>-14.658,39</text:p>
          </table:table-cell>
          <table:covered-table-cell table:number-columns-repeated="12"/>
          <table:table-cell table:number-columns-repeated="16357"/>
        </table:table-row>
        <table:table-row table:style-name="ro53">
          <table:table-cell office:value-type="string" table:number-columns-spanned="14" table:number-rows-spanned="1" table:style-name="ce172">
            <text:p><text:span text:style-name="T131">oéspesas com alimentação</text:span></text:p>
          </table:table-cell>
          <table:covered-table-cell table:number-columns-repeated="13"/>
          <table:table-cell office:value-type="float" office:value="-50085" table:number-columns-spanned="13" table:number-rows-spanned="1" table:style-name="ce173">
            <text:p>-50.085,00</text:p>
          </table:table-cell>
          <table:covered-table-cell table:number-columns-repeated="12"/>
          <table:table-cell table:number-columns-repeated="16357"/>
        </table:table-row>
        <table:table-row table:style-name="ro29">
          <table:table-cell office:value-type="string" table:number-columns-spanned="14" table:number-rows-spanned="1" table:style-name="ce163">
            <text:p><text:span text:style-name="T129">Materiais de<text:s/></text:span><text:span text:style-name="T131">Manutenção</text:span></text:p>
          </table:table-cell>
          <table:covered-table-cell table:number-columns-repeated="13"/>
          <table:table-cell office:value-type="float" office:value="-4788.82" table:number-columns-spanned="13" table:number-rows-spanned="1" table:style-name="ce162">
            <text:p>-4.788,82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Despesas com comunicação</text:span></text:p>
          </table:table-cell>
          <table:covered-table-cell table:number-columns-repeated="13"/>
          <table:table-cell office:value-type="float" office:value="-4798.55" table:number-columns-spanned="13" table:number-rows-spanned="1" table:style-name="ce162">
            <text:p>-4.798,55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Energia eletrica</text:span></text:p>
          </table:table-cell>
          <table:covered-table-cell table:number-columns-repeated="13"/>
          <table:table-cell office:value-type="float" office:value="-3170.02" table:number-columns-spanned="13" table:number-rows-spanned="1" table:style-name="ce162">
            <text:p>-3.170,02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59">
            <text:p><text:span text:style-name="T129">Água</text:span></text:p>
          </table:table-cell>
          <table:covered-table-cell table:number-columns-repeated="13"/>
          <table:table-cell office:value-type="float" office:value="-14138.59" table:number-columns-spanned="13" table:number-rows-spanned="1" table:style-name="ce164">
            <text:p>-14.138,59</text:p>
          </table:table-cell>
          <table:covered-table-cell table:number-columns-repeated="12"/>
          <table:table-cell table:number-columns-repeated="16357"/>
        </table:table-row>
        <table:table-row table:style-name="ro29">
          <table:table-cell office:value-type="string" table:number-columns-spanned="14" table:number-rows-spanned="1" table:style-name="ce163">
            <text:p><text:span text:style-name="T131">Bens<text:s/></text:span><text:span text:style-name="T129">de <text:s/>natureza de permanete</text:span></text:p>
          </table:table-cell>
          <table:covered-table-cell table:number-columns-repeated="13"/>
          <table:table-cell office:value-type="float" office:value="-2114.98" table:number-columns-spanned="13" table:number-rows-spanned="1" table:style-name="ce170">
            <text:p>-2.114,98</text:p>
          </table:table-cell>
          <table:covered-table-cell table:number-columns-repeated="12"/>
          <table:table-cell table:number-columns-repeated="16357"/>
        </table:table-row>
        <table:table-row table:style-name="ro8">
          <table:table-cell office:value-type="string" table:number-columns-spanned="14" table:number-rows-spanned="1" table:style-name="ce163">
            <text:p><text:span text:style-name="T134">Total despesas gerais<text:s/></text:span><text:span text:style-name="T129">-<text:s/></text:span><text:span text:style-name="T134">convênios</text:span></text:p>
          </table:table-cell>
          <table:covered-table-cell table:number-columns-repeated="13"/>
          <table:table-cell office:value-type="float" office:value="-143392.01" table:number-columns-spanned="13" table:number-rows-spanned="1" table:style-name="ce168">
            <text:p>-143.392,01</text:p>
          </table:table-cell>
          <table:covered-table-cell table:number-columns-repeated="12"/>
          <table:table-cell table:number-columns-repeated="16357" table:style-name="ce1"/>
        </table:table-row>
        <table:table-row table:style-name="ro9">
          <table:table-cell office:value-type="string" table:number-columns-spanned="14" table:number-rows-spanned="1" table:style-name="ce174">
            <text:p><text:span text:style-name="T131">DespesH<text:s/></text:span><text:span text:style-name="T129">gerais<text:s/></text:span><text:span text:style-name="T131">e<text:s/></text:span><text:span text:style-name="T129">administrathr.is</text:span></text:p>
          </table:table-cell>
          <table:covered-table-cell table:number-columns-repeated="13"/>
          <table:table-cell table:number-columns-spanned="13" table:number-rows-spanned="1" table:style-name="ce24"/>
          <table:covered-table-cell table:number-columns-repeated="6"/>
          <table:covered-table-cell>
            <draw:frame draw:z-index="18" draw:id="id17" draw:style-name="a19" draw:name="image9.jpeg" svg:x="0.02479in" svg:y="0.23071in" svg:width="0.50769in" svg:height="0.57415in" style:rel-width="scale" style:rel-height="scale">
              <draw:image xlink:href="media/image9.jpeg" xlink:type="simple" xlink:show="embed" xlink:actuate="onLoad"/>
              <svg:title/>
              <svg:desc/>
            </draw:frame>
          </table:covered-table-cell>
          <table:covered-table-cell table:number-columns-repeated="2"/>
          <table:covered-table-cell>
            <draw:custom-shape svg:x="0.25874in" svg:y="0.05713in" svg:width="0in" svg:height="0.44097in" draw:z-index="20" draw:id="id19" draw:style-name="a21" draw:name="Shape 21">
              <svg:title/>
              <svg:desc/>
              <draw:enhanced-geometry xmlns:dr3d="urn:oasis:names:tc:opendocument:xmlns:dr3d:1.0" draw:type="non-primitive" svg:viewBox="0 0 0 403225" draw:enhanced-path="M 0 402909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403225"/>
                <draw:equation draw:name="f8" draw:formula="0 / ?f6"/>
                <draw:equation draw:name="f9" draw:formula="0 / ?f7"/>
                <draw:equation draw:name="f10" draw:formula="403225 / ?f7"/>
              </draw:enhanced-geometry>
            </draw:custom-shape>
          </table:covered-table-cell>
          <table:covered-table-cell table:number-columns-repeated="2"/>
          <table:table-cell table:number-columns-repeated="16357" table:style-name="ce1"/>
        </table:table-row>
        <table:table-row table:style-name="ro45">
          <table:table-cell office:value-type="string" table:number-columns-spanned="14" table:number-rows-spanned="1" table:style-name="ce159">
            <text:p><text:span text:style-name="T129">Agua</text:span></text:p>
          </table:table-cell>
          <table:covered-table-cell table:number-columns-repeated="13"/>
          <table:table-cell office:value-type="float" office:value="-228.18" table:number-columns-spanned="13" table:number-rows-spanned="1" table:style-name="ce175">
            <text:p>-228,18</text:p>
          </table:table-cell>
          <table:covered-table-cell table:number-columns-repeated="12"/>
          <table:table-cell table:number-columns-repeated="16357" table:style-name="ce1"/>
        </table:table-row>
        <table:table-row table:style-name="ro8">
          <table:table-cell office:value-type="string" table:number-columns-spanned="14" table:number-rows-spanned="1" table:style-name="ce159">
            <text:p><text:span text:style-name="T129">Despesas tom <text:s/>comunicação</text:span></text:p>
          </table:table-cell>
          <table:covered-table-cell table:number-columns-repeated="13"/>
          <table:table-cell office:value-type="float" office:value="-55" table:number-columns-spanned="13" table:number-rows-spanned="1" table:style-name="ce176">
            <text:p>-55,00</text:p>
          </table:table-cell>
          <table:covered-table-cell table:number-columns-repeated="12"/>
          <table:table-cell table:number-columns-repeated="16357" table:style-name="ce1"/>
        </table:table-row>
        <table:table-row table:style-name="ro8">
          <table:table-cell office:value-type="string" table:number-columns-spanned="14" table:number-rows-spanned="1" table:style-name="ce159">
            <text:p><text:span text:style-name="T129">Promoção social</text:span></text:p>
          </table:table-cell>
          <table:covered-table-cell table:number-columns-repeated="13"/>
          <table:table-cell office:value-type="float" office:value="-13000" table:number-columns-spanned="13" table:number-rows-spanned="1" table:style-name="ce177">
            <text:p>-13.000,00</text:p>
          </table:table-cell>
          <table:covered-table-cell table:number-columns-repeated="12"/>
          <table:table-cell table:number-columns-repeated="16357" table:style-name="ce1"/>
        </table:table-row>
        <table:table-row table:style-name="ro8">
          <table:table-cell office:value-type="string" table:number-columns-spanned="14" table:number-rows-spanned="1" table:style-name="ce159">
            <text:p><text:span text:style-name="T129">Despesas de cartório</text:span><text:span text:style-name="T137">º</text:span><text:span text:style-name="T129">e autenticaçõM</text:span></text:p>
          </table:table-cell>
          <table:covered-table-cell table:number-columns-repeated="13"/>
          <table:table-cell office:value-type="float" office:value="-18" table:number-columns-spanned="13" table:number-rows-spanned="1" table:style-name="ce176">
            <text:p>-18,00</text:p>
          </table:table-cell>
          <table:covered-table-cell table:number-columns-repeated="12"/>
          <table:table-cell table:number-columns-repeated="16357" table:style-name="ce1"/>
        </table:table-row>
        <table:table-row table:style-name="ro8">
          <table:table-cell office:value-type="string" table:number-columns-spanned="14" table:number-rows-spanned="1" table:style-name="ce178">
            <text:p><text:span text:style-name="T135">MatNial de escritório</text:span></text:p>
          </table:table-cell>
          <table:covered-table-cell table:number-columns-repeated="13"/>
          <table:table-cell office:value-type="float" office:value="-160.93" table:number-columns-spanned="13" table:number-rows-spanned="1" table:style-name="ce176">
            <text:p>-160,93</text:p>
          </table:table-cell>
          <table:covered-table-cell table:number-columns-repeated="5"/>
          <table:covered-table-cell>
            <draw:frame draw:z-index="19" draw:id="id18" draw:style-name="a20" draw:name="image10.jpeg" svg:x="0.02744in" svg:y="0.13491in" svg:width="0.54777in" svg:height="0.57415in" style:rel-width="scale" style:rel-height="scale">
              <draw:image xlink:href="media/image10.jpeg" xlink:type="simple" xlink:show="embed" xlink:actuate="onLoad"/>
              <svg:title/>
              <svg:desc/>
            </draw:frame>
          </table:covered-table-cell>
          <table:covered-table-cell table:number-columns-repeated="6"/>
          <table:table-cell table:number-columns-repeated="16357" table:style-name="ce1"/>
        </table:table-row>
        <table:table-row table:style-name="ro22">
          <table:table-cell office:value-type="string" table:number-columns-spanned="14" table:number-rows-spanned="1" table:style-name="ce159">
            <text:p><text:span text:style-name="T129">Depreciação</text:span></text:p>
          </table:table-cell>
          <table:covered-table-cell table:number-columns-repeated="13"/>
          <table:table-cell office:value-type="float" office:value="-684.74" table:number-columns-spanned="13" table:number-rows-spanned="1" table:style-name="ce179">
            <text:p>-684,74</text:p>
          </table:table-cell>
          <table:covered-table-cell table:number-columns-repeated="12"/>
          <table:table-cell table:number-columns-repeated="16357" table:style-name="ce1"/>
        </table:table-row>
        <table:table-row table:style-name="ro54">
          <table:table-cell office:value-type="string" table:number-columns-spanned="14" table:number-rows-spanned="1" table:style-name="ce159">
            <text:p><text:span text:style-name="T129">Co(ldução e refeição</text:span></text:p>
          </table:table-cell>
          <table:covered-table-cell table:number-columns-repeated="13"/>
          <table:table-cell office:value-type="float" office:value="-104" table:number-columns-spanned="13" table:number-rows-spanned="1" table:style-name="ce180">
            <text:p>-104,00</text:p>
          </table:table-cell>
          <table:covered-table-cell table:number-columns-repeated="12"/>
          <table:table-cell table:number-columns-repeated="16357" table:style-name="ce1"/>
        </table:table-row>
        <table:table-row table:style-name="ro13">
          <table:table-cell office:value-type="string" table:number-columns-spanned="26" table:number-rows-spanned="1" table:style-name="ce14">
            <text:p><text:span text:style-name="T138">SGanned<text:s/></text:span><text:span text:style-name="T139">wlth</text:span></text:p>
            <text:p><text:span text:style-name="T140">li<text:s/></text:span><text:span text:style-name="T132">GamScanner"</text:span></text:p>
            <text:p><text:span text:style-name="T141">• - <text:s text:c="2"/>• <text:s/>• r ·��e·•,•• ..�</text:span></text:p>
          </table:table-cell>
          <table:covered-table-cell table:number-columns-repeated="25"/>
          <table:table-cell table:style-name="ce2"/>
          <table:table-cell table:number-columns-repeated="16357" table:style-name="ce1"/>
        </table:table-row>
        <table:table-row table:style-name="ro55">
          <table:table-cell office:value-type="string" table:number-columns-spanned="4" table:number-rows-spanned="1" table:style-name="ce24">
            <text:p><text:span text:style-name="T142">Despesas com manutenção predial<text:s/></text:span><text:span text:style-name="T143">Despesas e/veículos, multa e IPVA<text:s/></text:span><text:span text:style-name="T142">Despesas com combustivel Impostos taxas e contribuições<text:s/></text:span><text:span text:style-name="T143">Despesas com alimentação</text:span></text:p>
            <text:p><text:span text:style-name="T142">Outras Despesas Gerais</text:span></text:p>
            <text:p><text:span text:style-name="T144">Total das despesas gerais e administrativas</text:span></text:p>
          </table:table-cell>
          <table:covered-table-cell table:number-columns-repeated="3"/>
          <table:table-cell office:value-type="string" table:number-columns-spanned="20" table:number-rows-spanned="1" table:style-name="ce115">
            <text:p><text:span text:style-name="T145">-16.649,28</text:span></text:p>
            <text:p><text:span text:style-name="T145">-100,00</text:span></text:p>
            <text:p><text:span text:style-name="T146">-200,00</text:span></text:p>
            <text:p><text:span text:style-name="T142">-479,80</text:span></text:p>
            <text:p><text:span text:style-name="T147">-50,00</text:span></text:p>
            <text:p><text:span text:style-name="T148">                                   -1,153,67 </text:span></text:p>
            <text:p><text:span text:style-name="T149">-32.883,60</text:span></text:p>
          </table:table-cell>
          <table:covered-table-cell table:number-columns-repeated="19"/>
          <table:table-cell table:number-columns-repeated="16360" table:style-name="ce1"/>
        </table:table-row>
        <table:table-row table:style-name="ro56">
          <table:table-cell office:value-type="string" table:number-columns-spanned="3" table:number-rows-spanned="1" table:style-name="ce15">
            <text:p><text:span text:style-name="T142">Despesas gerais - assistencia social Materiais didáticos e pedagógicos Serviços prestados por pessoa jurídica Despesas com alimentação</text:span></text:p>
            <text:p><text:span text:style-name="T142">Despesas com combustlvel</text:span></text:p>
            <text:p><text:span text:style-name="T142">Despesas de cartório e autenticações Materiais de Manutenção</text:span></text:p>
            <text:p><text:span text:style-name="T142">Impostos taxas e contribuições Energia eletrica</text:span></text:p>
            <text:p><text:span text:style-name="T142">Água</text:span></text:p>
            <text:p><text:span text:style-name="T142">Serviços prestados por pessoa fislca</text:span></text:p>
            <text:p><text:span text:style-name="T142">Despesas gerais - projeto curia diocesana Materiais didáticos e pedagógico� Materia de Limpeza</text:span></text:p>
            <text:p><text:span text:style-name="T142">Despesas com alimentação Despesas com Combustiveis Materiais de Manute�ção Despesas Com comunicação Energia eletrica</text:span></text:p>
            <text:p><text:span text:style-name="T142">Água</text:span></text:p>
            <text:p><text:span text:style-name="T142">Bens de Natureza Permanente</text:span></text:p>
          </table:table-cell>
          <table:covered-table-cell table:number-columns-repeated="2"/>
          <table:table-cell office:value-type="string" table:number-columns-spanned="21" table:number-rows-spanned="1" table:style-name="ce14">
            <text:p><text:span text:style-name="T149">-1.922,49</text:span></text:p>
            <text:p><text:span text:style-name="T150">-3.698,04</text:span></text:p>
            <text:p><text:span text:style-name="T149">-16.393,45</text:span></text:p>
            <text:p><text:span text:style-name="T150">-3.014,50</text:span></text:p>
            <text:p><text:span text:style-name="T150">-15.089,08</text:span></text:p>
            <text:p><text:span text:style-name="T150">-61,00</text:span></text:p>
            <text:p><text:span text:style-name="T150">-2.040,80</text:span></text:p>
            <text:p><text:span text:style-name="T150">-4.864,73</text:span></text:p>
            <text:p><text:span text:style-name="T142">-2.402,84</text:span></text:p>
            <text:p><text:span text:style-name="T151">                               -2.200,00 </text:span></text:p>
            <text:p><text:span text:style-name="T152">-51.686,93</text:span></text:p>
            <text:p><text:span text:style-name="T150">-5.281,62</text:span></text:p>
            <text:p><text:span text:style-name="T150">-3.140,60</text:span></text:p>
            <text:p><text:span text:style-name="T150">-15.376,96</text:span></text:p>
            <text:p><text:span text:style-name="T150">-1.385,50</text:span></text:p>
            <text:p><text:span text:style-name="T150">-41.089,32</text:span></text:p>
            <text:p><text:span text:style-name="T150">-1.040,12</text:span></text:p>
            <text:p><text:span text:style-name="T150">-1.811,38</text:span></text:p>
            <text:p><text:span text:style-name="T142">-2.026,22</text:span></text:p>
            <text:p><text:span text:style-name="T148">                                     -809,88 </text:span></text:p>
            <text:p><text:span text:style-name="T152">-71.961,60</text:span></text:p>
          </table:table-cell>
          <table:covered-table-cell table:number-columns-repeated="20"/>
          <table:table-cell table:number-columns-repeated="16360" table:style-name="ce1"/>
        </table:table-row>
        <table:table-row table:style-name="ro57">
          <table:table-cell office:value-type="string" table:number-columns-spanned="2" table:number-rows-spanned="1" table:style-name="ce15">
            <text:p><text:span text:style-name="T142">Despesas com pessoal - asminlstrativas Salarios e ordenados</text:span></text:p>
            <text:p><text:span text:style-name="T147">INSS</text:span></text:p>
            <text:p><text:span text:style-name="T142">FGTS</text:span></text:p>
            <text:p><text:span text:style-name="T142">Serviços Prestados de Pessoa Física</text:span></text:p>
          </table:table-cell>
          <table:covered-table-cell/>
          <table:table-cell office:value-type="string" table:number-columns-spanned="22" table:number-rows-spanned="1" table:style-name="ce181">
            <text:p><text:span text:style-name="T150">-55.809,24</text:span></text:p>
            <text:p><text:span text:style-name="T150">-1.866,66</text:span></text:p>
            <text:p><text:span text:style-name="T150">-4.989,94</text:span></text:p>
            <text:p><text:span text:style-name="T148">                                  -9.333,33</text:span></text:p>
            <text:p><text:span text:style-name="T152">-71.999,17</text:span></text:p>
          </table:table-cell>
          <table:covered-table-cell table:number-columns-repeated="21"/>
          <table:table-cell table:number-columns-repeated="16360" table:style-name="ce1"/>
        </table:table-row>
        <table:table-row table:style-name="ro58">
          <table:table-cell office:value-type="string" table:style-name="ce2">
            <text:p><text:span text:style-name="T142">Despesa financeiras Juros passivo Despesas bancarias</text:span></text:p>
            <text:p><text:span text:style-name="T142">To�I<text:s/></text:span><text:span text:style-name="T146">das despesas<text:s/></text:span><text:span text:style-name="T142">financeiras</text:span></text:p>
            <text:p><text:span text:style-name="T153">Superávit (De <text:s/>éÍt}do Exercício</text:span></text:p>
            <text:p><text:span text:style-name="T142">Vice-Presidente</text:span></text:p>
            <draw:frame draw:z-index="21" draw:id="id20" draw:style-name="a22" draw:name="image11.png" svg:x="0.37409in" svg:y="1.22636in" svg:width="1.242in" svg:height="0.8941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number-columns-spanned="23" table:number-rows-spanned="1" table:style-name="ce125">
            <text:p><text:span text:style-name="T150">-180,41</text:span></text:p>
            <text:p><text:span text:style-name="T148">                                   -4.027,98</text:span></text:p>
            <text:p><text:span text:style-name="T152">-4.208,39</text:span></text:p>
            <text:p><text:span text:style-name="T145">90.084,78</text:span></text:p>
            <text:p><text:span text:style-name="T142">Rafael<text:s/></text:span><text:span text:style-name="T154">4a<text:s text:c="2"/></text:span><text:span text:style-name="T142">SIiva</text:span></text:p>
            <text:p><text:span text:style-name="T150">CPF<text:s/></text:span><text:span text:style-name="T155">n!!<text:s text:c="2"/></text:span><text:span text:style-name="T150">104.361.058-88</text:span></text:p>
            <text:p><text:span text:style-name="T147">CRC 1SP191.015/0-7</text:span></text:p>
            <text:p><text:span text:style-name="T142">Contador</text:span></text:p>
          </table:table-cell>
          <table:covered-table-cell table:number-columns-repeated="8"/>
          <table:covered-table-cell>
            <draw:custom-shape svg:x="0.02172in" svg:y="1.05621in" svg:width="1.68958in" svg:height="0in" draw:z-index="22" draw:id="id21" draw:style-name="a23" draw:name="Shape 23">
              <svg:title/>
              <svg:desc/>
              <draw:enhanced-geometry xmlns:dr3d="urn:oasis:names:tc:opendocument:xmlns:dr3d:1.0" draw:type="non-primitive" svg:viewBox="0 0 1544955 0" draw:enhanced-path="M 0 0 L 154477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44955"/>
                <draw:equation draw:name="f7" draw:formula="?f4 / 0"/>
                <draw:equation draw:name="f8" draw:formula="0 / ?f6"/>
                <draw:equation draw:name="f9" draw:formula="1544955 / ?f6"/>
                <draw:equation draw:name="f10" draw:formula="0 / ?f7"/>
              </draw:enhanced-geometry>
            </draw:custom-shape>
          </table:covered-table-cell>
          <table:covered-table-cell table:number-columns-repeated="13"/>
          <table:table-cell table:number-columns-repeated="16360" table:style-name="ce1"/>
        </table:table-row>
        <table:table-row table:style-name="ro59">
          <table:table-cell office:value-type="string" table:number-columns-spanned="24" table:number-rows-spanned="1" table:style-name="ce115">
            <text:p><text:span text:style-name="T156">Sc;onned Wl</text:span><text:span text:style-name="T157">t</text:span><text:span text:style-name="T156">h</text:span></text:p>
            <text:p><text:span text:style-name="T158">li<text:s text:c="2"/></text:span><text:span text:style-name="T159">CamScanner·</text:span></text:p>
          </table:table-cell>
          <table:covered-table-cell table:number-columns-repeated="23"/>
          <table:table-cell table:number-columns-repeated="16360" table:style-name="ce1"/>
        </table:table-row>
        <table:table-row table:style-name="ro60">
          <table:table-cell office:value-type="string" table:number-columns-spanned="28" table:number-rows-spanned="1" table:style-name="ce182">
            <text:p><text:span text:style-name="T160">Associação Caritativa da Paróquia Nossa Senhora de Fátima</text:span></text:p>
            <text:p><text:span text:style-name="T161">•<text:s text:c="2"/></text:span><text:span text:style-name="T162">CNPJ<text:s/></text:span><text:span text:style-name="T163">nº<text:s/></text:span><text:span text:style-name="T162">48</text:span><text:span text:style-name="T164">.</text:span><text:span text:style-name="T162">150</text:span><text:span text:style-name="T164">.</text:span><text:span text:style-name="T162">296/0001-53</text:span></text:p>
          </table:table-cell>
          <table:covered-table-cell table:number-columns-repeated="27"/>
          <table:table-cell table:number-columns-repeated="16356"/>
        </table:table-row>
        <table:table-row table:style-name="ro8">
          <table:table-cell office:value-type="string" table:number-columns-spanned="28" table:number-rows-spanned="1" table:style-name="ce183">
            <text:p><text:span text:style-name="T66">Demonstração das Mutações do Patrlm6nlo liquido <text:s/>em 31 de dezembro de 2025</text:span></text:p>
          </table:table-cell>
          <table:covered-table-cell table:number-columns-repeated="27"/>
          <table:table-cell table:number-columns-repeated="16356"/>
        </table:table-row>
        <table:table-row table:style-name="ro8">
          <table:table-cell office:value-type="string" table:number-columns-spanned="17" table:number-rows-spanned="1" table:style-name="ce184">
            <text:p><text:span text:style-name="T66">Descrição</text:span></text:p>
          </table:table-cell>
          <table:covered-table-cell table:number-columns-repeated="16"/>
          <table:table-cell office:value-type="string" table:number-columns-spanned="3" table:number-rows-spanned="1" table:style-name="ce185">
            <text:p><text:span text:style-name="T66">Patrlmõnlo Social</text:span></text:p>
          </table:table-cell>
          <table:covered-table-cell table:number-columns-repeated="2"/>
          <table:table-cell office:value-type="string" table:number-columns-spanned="6" table:number-rows-spanned="1" table:style-name="ce185">
            <text:p><text:span text:style-name="T66">Superavl/Deflc</text:span><text:span text:style-name="T165">l</text:span><text:span text:style-name="T66">t Exerclclo</text:span></text:p>
          </table:table-cell>
          <table:covered-table-cell table:number-columns-repeated="5"/>
          <table:table-cell office:value-type="string" table:style-name="ce11">
            <text:p><text:span text:style-name="T166">T</text:span><text:span text:style-name="T60">otal</text:span></text:p>
          </table:table-cell>
          <table:table-cell table:number-columns-repeated="16357" table:style-name="ce1"/>
        </table:table-row>
        <table:table-row table:style-name="ro29">
          <table:table-cell office:value-type="string" table:number-columns-spanned="17" table:number-rows-spanned="1" table:style-name="ce186">
            <text:p><text:span text:style-name="T60">Saldo em<text:s/></text:span><text:span text:style-name="T74">31<text:s/></text:span><text:span text:style-name="T60">de dezembro de 2024</text:span></text:p>
          </table:table-cell>
          <table:covered-table-cell table:number-columns-repeated="16"/>
          <table:table-cell office:value-type="string" table:number-columns-spanned="3" table:number-rows-spanned="1" table:style-name="ce187">
            <text:p><text:span text:style-name="T58">·42.584,58</text:span></text:p>
          </table:table-cell>
          <table:covered-table-cell table:number-columns-repeated="2"/>
          <table:table-cell office:value-type="float" office:value="0" table:number-columns-spanned="6" table:number-rows-spanned="1" table:style-name="ce188">
            <text:p>0,00</text:p>
          </table:table-cell>
          <table:covered-table-cell table:number-columns-repeated="5"/>
          <table:table-cell office:value-type="float" office:value="-42584.58" table:style-name="ce12">
            <text:p>-42.584,58</text:p>
          </table:table-cell>
          <table:table-cell table:number-columns-repeated="16357" table:style-name="ce1"/>
        </table:table-row>
        <table:table-row table:style-name="ro29">
          <table:table-cell office:value-type="string" table:number-columns-spanned="17" table:number-rows-spanned="1" table:style-name="ce189">
            <text:p><text:span text:style-name="T60">Superavit (Deficit) do exercício</text:span></text:p>
          </table:table-cell>
          <table:covered-table-cell table:number-columns-repeated="16"/>
          <table:table-cell office:value-type="float" office:value="0" table:number-columns-spanned="3" table:number-rows-spanned="1" table:style-name="ce188">
            <text:p>0,00</text:p>
          </table:table-cell>
          <table:covered-table-cell table:number-columns-repeated="2"/>
          <table:table-cell office:value-type="string" table:number-columns-spanned="6" table:number-rows-spanned="1" table:style-name="ce190">
            <text:p><text:span text:style-name="T74">90.084,78.</text:span></text:p>
          </table:table-cell>
          <table:covered-table-cell table:number-columns-repeated="5"/>
          <table:table-cell office:value-type="float" office:value="90084.78" table:style-name="ce12">
            <text:p>90.084,78</text:p>
          </table:table-cell>
          <table:table-cell table:number-columns-repeated="16357" table:style-name="ce1"/>
        </table:table-row>
        <table:table-row table:style-name="ro8">
          <table:table-cell table:number-columns-spanned="17" table:number-rows-spanned="1" table:style-name="ce46"/>
          <table:covered-table-cell table:number-columns-repeated="6"/>
          <table:covered-table-cell>
            <draw:frame draw:z-index="23" draw:id="id22" draw:style-name="a24" draw:name="image12.png" svg:x="0.01381in" svg:y="0.02414in" svg:width="1.04148in" svg:height="0.76122in" style:rel-width="scale" style:rel-height="scale">
              <draw:image xlink:href="media/image12.png" xlink:type="simple" xlink:show="embed" xlink:actuate="onLoad"/>
              <svg:title/>
              <svg:desc/>
            </draw:frame>
          </table:covered-table-cell>
          <table:covered-table-cell table:number-columns-repeated="9"/>
          <table:table-cell office:value-type="string" table:number-columns-spanned="3" table:number-rows-spanned="1" table:style-name="ce185">
            <text:p><text:span text:style-name="T66">-42.S84,S8</text:span></text:p>
          </table:table-cell>
          <table:covered-table-cell table:number-columns-repeated="2"/>
          <table:table-cell office:value-type="float" office:value="90084.78" table:number-columns-spanned="6" table:number-rows-spanned="1" table:style-name="ce191">
            <text:p>90.084,78</text:p>
          </table:table-cell>
          <table:covered-table-cell table:number-columns-repeated="5"/>
          <table:table-cell office:value-type="float" office:value="47500.2" table:style-name="ce13">
            <text:p>47.500,20</text:p>
          </table:table-cell>
          <table:table-cell table:number-columns-repeated="16357" table:style-name="ce1"/>
        </table:table-row>
        <table:table-row table:style-name="ro9">
          <table:table-cell office:value-type="string" table:number-columns-spanned="28" table:number-rows-spanned="1" table:style-name="ce192">
            <text:p><text:span text:style-name="T66">Saldo em<text:s/></text:span><text:span text:style-name="T167">31<text:s/></text:span><text:span text:style-name="T66">de <text:s text:c="2"/>ez</text:span><text:span text:style-name="T168">"</text:span><text:span text:style-name="T66">embro de 202S</text:span></text:p>
          </table:table-cell>
          <table:covered-table-cell table:number-columns-repeated="27"/>
          <table:table-cell table:number-columns-repeated="16356"/>
        </table:table-row>
        <table:table-row table:style-name="ro61">
          <table:table-cell office:value-type="string" table:number-columns-spanned="18" table:number-rows-spanned="1" table:style-name="ce15">
            <text:p><text:span text:style-name="T60">donl</text:span></text:p>
            <text:p><text:span text:style-name="T4">C <text:s/>F,,n <text:s/>O<text:s text:c="3"/></text:span><text:span text:style-name="T169">•<text:s/></text:span><text:span text:style-name="T4">. <text:s text:c="4"/>6.238-95</text:span></text:p>
            <text:p><text:span text:style-name="T166">.<text:s/></text:span><text:span text:style-name="T170">•<text:s text:c="4"/></text:span><text:span text:style-name="T60">, <text:s/>e-Presidente</text:span></text:p>
          </table:table-cell>
          <table:covered-table-cell table:number-columns-repeated="17"/>
          <table:table-cell office:value-type="string" table:number-columns-spanned="10" table:number-rows-spanned="1" table:style-name="ce125">
            <text:p><text:span text:style-name="T60">Rafael Diamantino</text:span><text:span text:style-name="T171">�<text:s text:c="13"/></text:span><text:span text:style-name="T60">da Silva CPF<text:s/></text:span><text:span text:style-name="T77">nll<text:s text:c="3"/></text:span><text:span text:style-name="T60">104.361.058-88<text:s/></text:span><text:span text:style-name="T172">CRC 1SP191.015/0-7</text:span></text:p>
            <text:p><text:span text:style-name="T60">Contador</text:span></text:p>
          </table:table-cell>
          <table:covered-table-cell table:number-columns-repeated="9"/>
          <table:table-cell table:number-columns-repeated="16356"/>
        </table:table-row>
        <table:table-row table:style-name="ro62">
          <table:table-cell table:style-name="ce1">
            <draw:frame draw:z-index="24" draw:id="id23" draw:style-name="a25" draw:name="image13.jpeg" svg:x="0.43057in" svg:y="0in" svg:width="0.38722in" svg:height="1.02832in" style:rel-width="scale" style:rel-height="scale">
              <draw:image xlink:href="media/image13.jpeg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63">
          <table:table-cell office:value-type="string" table:number-columns-spanned="26" table:number-rows-spanned="1" table:style-name="ce24">
            <text:p><text:span text:style-name="T173">Associação Caritativa da Paróquia Nossa Senhora de Fétlma</text:span></text:p>
            <text:p><text:span text:style-name="T174">CNPJ<text:s/></text:span><text:span text:style-name="T173">nº<text:s/></text:span><text:span text:style-name="T174">48.150.296/0001-53</text:span></text:p>
            <text:p><text:span text:style-name="T175">Demonstrações dos Fluxos de<text:s/></text:span><text:span text:style-name="T173">Caixa<text:s/></text:span><text:span text:style-name="T175">em 31 de dezembro de 2025</text:span></text:p>
            <text:p><text:span text:style-name="T176">FLUXO DE<text:s/></text:span><text:span text:style-name="T177">CAIXA DAS ATIVIDADES 0PERACIONÁIS</text:span></text:p>
          </table:table-cell>
          <table:covered-table-cell table:number-columns-repeated="25"/>
          <table:table-cell table:style-name="ce2"/>
          <table:table-cell table:number-columns-repeated="16357" table:style-name="ce1"/>
        </table:table-row>
        <table:table-row table:style-name="ro64">
          <table:table-cell office:value-type="string" table:number-columns-spanned="5" table:number-rows-spanned="1" table:style-name="ce149">
            <text:p><text:span text:style-name="T178">Superavit do Exerc</text:span><text:span text:style-name="T179">í</text:span><text:span text:style-name="T178">cio Depreciação</text:span></text:p>
            <text:p><text:span text:style-name="T178">Ajuste de exercidos anteriores</text:span></text:p>
            <text:p><text:span text:style-name="T178">Déficit do exercício ajustado</text:span></text:p>
          </table:table-cell>
          <table:covered-table-cell table:number-columns-repeated="4"/>
          <table:table-cell office:value-type="string" table:number-columns-spanned="21" table:number-rows-spanned="1" table:style-name="ce193">
            <text:p><text:span text:style-name="T180">90</text:span><text:span text:style-name="T181">.</text:span><text:span text:style-name="T180">084,78</text:span></text:p>
            <text:p><text:span text:style-name="T180">-843,74</text:span></text:p>
            <text:p><text:span text:style-name="T182">0,00</text:span></text:p>
            <text:p><text:span text:style-name="T182">89.241.(M</text:span></text:p>
          </table:table-cell>
          <table:covered-table-cell table:number-columns-repeated="20"/>
          <table:table-cell table:style-name="ce2"/>
          <table:table-cell table:number-columns-repeated="16357" table:style-name="ce1"/>
        </table:table-row>
        <table:table-row table:style-name="ro65">
          <table:table-cell office:value-type="string" table:number-columns-spanned="14" table:number-rows-spanned="1" table:style-name="ce163">
            <text:p><text:span text:style-name="T178">Acréscimo/decréscimo de atlvo clrculanté<text:s/></text:span><text:span text:style-name="T183">+</text:span><text:span text:style-name="T178">realizável a longo prazo Subvenções a receber</text:span></text:p>
            <text:p><text:span text:style-name="T178">Adiantamento de salarios</text:span></text:p>
            <text:p><text:span text:style-name="T178">Total de acréscimo/decrésclmo de ativo Orculante + realizável<text:s/></text:span><text:span text:style-name="T182">a longo prazo</text:span></text:p>
            <text:p><text:span text:style-name="T178">Acréscimo/deaésclmo de passivo circulante+ exigível a longo prazo Fornecedores</text:span></text:p>
            <text:p><text:span text:style-name="T178">Emprestimos</text:span></text:p>
            <text:p><text:span text:style-name="T178">Obrigações sacias<text:s/></text:span><text:span text:style-name="T184">e<text:s/></text:span><text:span text:style-name="T178">trabalhistas Impostos, taX3s e Contribuições Provisão de férias<text:s/></text:span><text:span text:style-name="T184">e<text:s/></text:span><text:span text:style-name="T178">encargos Recursos pendentes de convenio</text:span></text:p>
            <text:p><text:span text:style-name="T178">Total de acréscimo/deaésclmo<text:s/></text:span><text:span text:style-name="T177">de<text:s/></text:span><text:span text:style-name="T185">pa$SÍYO<text:s/></text:span><text:span text:style-name="T178">árculante + exigível a longo prazo</text:span></text:p>
          </table:table-cell>
          <table:covered-table-cell table:number-columns-repeated="13"/>
          <table:table-cell office:value-type="string" table:number-columns-spanned="12" table:number-rows-spanned="1" table:style-name="ce14">
            <text:p><text:span text:style-name="T186">o.oo</text:span></text:p>
            <text:p><text:span text:style-name="T180">-3.195.24</text:span></text:p>
            <text:p><text:span text:style-name="T182">-3</text:span><text:span text:style-name="T187">.</text:span><text:span text:style-name="T182">195,24</text:span></text:p>
            <text:p><text:span text:style-name="T182">0,00</text:span></text:p>
            <text:p><text:span text:style-name="T180">20.843,96</text:span></text:p>
            <text:p><text:span text:style-name="T180">297,28</text:span></text:p>
            <text:p><text:span text:style-name="T180">12.367,35</text:span></text:p>
            <text:p><text:span text:style-name="T180">-15</text:span><text:span text:style-name="T188">.</text:span><text:span text:style-name="T180">493,56</text:span></text:p>
            <text:p><text:span text:style-name="T180">-80.542,31</text:span></text:p>
            <text:p><text:span text:style-name="T180">·62.527,28</text:span></text:p>
          </table:table-cell>
          <table:covered-table-cell table:number-columns-repeated="11"/>
          <table:table-cell table:style-name="ce2"/>
          <table:table-cell table:number-columns-repeated="16357" table:style-name="ce1"/>
        </table:table-row>
        <table:table-row table:style-name="ro66">
          <table:table-cell office:value-type="string" table:number-columns-spanned="26" table:number-rows-spanned="1" table:style-name="ce125">
            <text:p><text:span text:style-name="T178">Aumento/diminuição de<text:s/></text:span><text:span text:style-name="T176">calxa<text:s/></text:span><text:span text:style-name="T178">e equivalentes de<text:s/></text:span><text:span text:style-name="T176">caixa<text:s text:c="86"/></text:span><text:span text:style-name="T180">23.518,52</text:span></text:p>
          </table:table-cell>
          <table:covered-table-cell table:number-columns-repeated="25"/>
          <table:table-cell table:style-name="ce2"/>
          <table:table-cell table:number-columns-repeated="16357" table:style-name="ce1"/>
        </table:table-row>
        <table:table-row table:style-name="ro8">
          <table:table-cell office:value-type="string" table:number-columns-spanned="13" table:number-rows-spanned="1" table:style-name="ce125">
            <text:p><text:span text:style-name="T178">caixa<text:s/></text:span><text:span text:style-name="T184">e<text:s/></text:span><text:span text:style-name="T178">equivalentes de caixa no início do período</text:span></text:p>
          </table:table-cell>
          <table:covered-table-cell table:number-columns-repeated="12"/>
          <table:table-cell office:value-type="float" office:value="371289.48" table:number-columns-spanned="14" table:number-rows-spanned="1" table:style-name="ce194">
            <text:p>371.289,48</text:p>
          </table:table-cell>
          <table:covered-table-cell table:number-columns-repeated="13"/>
          <table:table-cell table:number-columns-repeated="16357" table:style-name="ce1"/>
        </table:table-row>
        <table:table-row table:style-name="ro39">
          <table:table-cell office:value-type="string" table:number-columns-spanned="13" table:number-rows-spanned="1" table:style-name="ce163">
            <text:p><text:span text:style-name="T178">Aumento/diminuição<text:s/></text:span><text:span text:style-name="T177">de caixa e<text:s/></text:span><text:span text:style-name="T178">equivalentes de caixa</text:span></text:p>
          </table:table-cell>
          <table:covered-table-cell table:number-columns-repeated="12"/>
          <table:table-cell office:value-type="float" office:value="23518.52" table:number-columns-spanned="14" table:number-rows-spanned="1" table:style-name="ce194">
            <text:p>23.518,52</text:p>
          </table:table-cell>
          <table:covered-table-cell table:number-columns-repeated="13"/>
          <table:table-cell table:number-columns-repeated="16357" table:style-name="ce1"/>
        </table:table-row>
        <table:table-row table:style-name="ro67">
          <table:table-cell office:value-type="string" table:number-columns-spanned="13" table:number-rows-spanned="1" table:style-name="ce125">
            <text:p><text:span text:style-name="T178">caixa<text:s/></text:span><text:span text:style-name="T184">e<text:s/></text:span><text:span text:style-name="T178">equivalentes de calxa'noflm do período</text:span></text:p>
          </table:table-cell>
          <table:covered-table-cell>
            <draw:frame draw:z-index="25" draw:id="id24" draw:style-name="a26" draw:name="image14.jpeg" svg:x="0.22034in" svg:y="0.15774in" svg:width="1.242in" svg:height="1.12128in" style:rel-width="scale" style:rel-height="scale">
              <draw:image xlink:href="media/image14.jpeg" xlink:type="simple" xlink:show="embed" xlink:actuate="onLoad"/>
              <svg:title/>
              <svg:desc/>
            </draw:frame>
          </table:covered-table-cell>
          <table:covered-table-cell table:number-columns-repeated="11"/>
          <table:table-cell office:value-type="float" office:value="394808" table:number-columns-spanned="14" table:number-rows-spanned="1" table:style-name="ce194">
            <text:p>394.808,00</text:p>
          </table:table-cell>
          <table:covered-table-cell table:number-columns-repeated="13"/>
          <table:table-cell table:number-columns-repeated="16357" table:style-name="ce1"/>
        </table:table-row>
        <table:table-row table:style-name="ro68">
          <table:table-cell office:value-type="string" table:number-columns-spanned="26" table:number-rows-spanned="1" table:style-name="ce195">
            <text:p><text:span text:style-name="T175">Rafael<text:s/></text:span><text:span text:style-name="T189">Â.</text:span><text:span text:style-name="T190">o</text:span><text:span text:style-name="T191">da<text:s/></text:span><text:span text:style-name="T175">SIiva CPF<text:s/></text:span><text:span text:style-name="T192">n!!<text:s text:c="3"/></text:span><text:span text:style-name="T175">104.361.058-88</text:span></text:p>
            <text:p><text:span text:style-name="T193">CRC1SP191.015/0-7</text:span></text:p>
            <text:p><text:span text:style-name="T194">Contador</text:span></text:p>
          </table:table-cell>
          <table:covered-table-cell table:number-columns-repeated="25"/>
          <table:table-cell table:style-name="ce2"/>
          <table:table-cell table:number-columns-repeated="16357" table:style-name="ce1"/>
        </table:table-row>
        <table:table-row table:style-name="ro69">
          <table:table-cell table:number-columns-spanned="5" table:number-rows-spanned="1" table:style-name="ce15"/>
          <table:covered-table-cell table:number-columns-repeated="4"/>
          <table:table-cell table:number-columns-spanned="8" table:number-rows-spanned="1" table:style-name="ce15"/>
          <table:covered-table-cell table:number-columns-repeated="7"/>
          <table:table-cell table:style-name="ce2"/>
          <table:table-cell table:number-columns-spanned="10" table:number-rows-spanned="1" table:style-name="ce15"/>
          <table:covered-table-cell table:number-columns-repeated="9"/>
          <table:table-cell office:value-type="string" table:number-columns-spanned="2" table:number-rows-spanned="1" table:style-name="ce196">
            <text:p><text:span text:style-name="T179">Sçan119d <text:s/>wlth<text:s text:c="7"/></text:span><text:span text:style-name="T195">.</text:span></text:p>
            <draw:custom-shape svg:x="0.80941in" svg:y="2.75125in" svg:width="0.0625in" svg:height="0.29583in" draw:z-index="26" draw:id="id25" draw:style-name="a27" draw:name="Shape 27">
              <svg:title/>
              <svg:desc/>
              <draw:enhanced-geometry xmlns:dr3d="urn:oasis:names:tc:opendocument:xmlns:dr3d:1.0" draw:type="non-primitive" svg:viewBox="0 0 57150 270510" draw:enhanced-path="M 56705 112090 L 49618 112090 49618 0 40462 0 40462 112090 0 112090 0 270383 56705 270383 56705 11209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7150"/>
                <draw:equation draw:name="f7" draw:formula="?f4 / 270510"/>
                <draw:equation draw:name="f8" draw:formula="0 / ?f6"/>
                <draw:equation draw:name="f9" draw:formula="57150 / ?f6"/>
                <draw:equation draw:name="f10" draw:formula="0 / ?f7"/>
                <draw:equation draw:name="f11" draw:formula="270510 / ?f7"/>
              </draw:enhanced-geometry>
            </draw:custom-shape>
          </table:table-cell>
          <table:covered-table-cell/>
          <table:table-cell table:style-name="ce2"/>
          <table:table-cell table:number-columns-repeated="16357"/>
        </table:table-row>
        <table:table-row table:style-name="ro70">
          <table:table-cell office:value-type="string" table:number-columns-spanned="25" table:number-rows-spanned="1" table:style-name="ce14">
            <text:p><text:span text:style-name="T196">ri1</text:span><text:span text:style-name="T174">Ca</text:span><text:span text:style-name="T197">m</text:span><text:span text:style-name="T174">Scannar</text:span><text:span text:style-name="T198">-:</text:span></text:p>
          </table:table-cell>
          <table:covered-table-cell table:number-columns-repeated="24"/>
          <table:table-cell table:number-columns-repeated="2" table:style-name="ce3"/>
          <table:table-cell table:number-columns-repeated="16357"/>
        </table:table-row>
        <table:table-row table:number-rows-repeated="1048430" table:style-name="ro7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1:27:08Z</meta:creation-date>
    <dc:date>2026-08-05T21:27:36Z</dc:date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</office:meta>
</office:document-meta>
</file>